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Kesselseweg Maria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G.032348 Peel en Maas, Herinr. Kesselsew-Mariaplein op locatie Kesselseweg Mariaplein. De melding is geregistreerd onder zaaknummer Z2026-00007331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Graven en verwijderen van 85 m³ met PAK sterk verontreinigde grond. 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903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331</meta:user-defined>
    <meta:user-defined meta:name="DCTERMS.abstract">Betreft: Melding op locatie Kesselseweg Mariaplein</meta:user-defined>
    <dc:language>nl</dc:language>
    <meta:user-defined meta:name="OVERHEIDop.locatietype/OVERHEIDop.gebiedsmarkering">Vlak</meta:user-defined>
    <meta:user-defined meta:name="DC.title">Kennisgeving ontvangst melding, Kesselseweg Mariaplei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8</meta:user-defined>
    <meta:user-defined meta:name="OVERHEIDop.GmbID/DC.identifier">gmb-2026-399038</meta:user-defined>
    <meta:user-defined meta:name="OVERHEIDop.versieInformatie"/>
  </office:meta>
</office:document-meta>
</file>