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standplaatsvergunning op privéterrein - 3 tot 12 oktober 2026, verkoop van paling en aanverwante visproducten - Hatertseweg 77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Standplaatsvergunning op privéterrein (Hatertseweg 773 6535 ZS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3435</text:p>
            <text:p text:style-name="common-al">
            <text:span text:style-name="nadrukvet">Product: </text:span>Standplaatsvergunning op privéterrein</text:p>
            <text:p text:style-name="common-al">
            <text:span text:style-name="nadrukvet">Ontvangst: </text:span>17-08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3435/6b3a3d11-23e5-450a-9d35-97b15b11db5c.pdf" xlink:type="simple">https://besluitenapv.nijmegen.nl/ZD2600103435/6b3a3d11-23e5-450a-9d35-97b15b11db5c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0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standplaatsvergunning op privéterrein - 3 tot 12 oktober 2026, verkoop van paling en aanverwante visproducten - Hatertseweg 773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6</meta:user-defined>
    <meta:user-defined meta:name="OVERHEIDop.GmbID/DC.identifier">gmb-2026-399036</meta:user-defined>
    <meta:user-defined meta:name="OVERHEIDop.versieInformatie"/>
  </office:meta>
</office:document-meta>
</file>