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voor het plaatsen van een dakopbouw en wijzigen voorgevel, Bulledik 15, 1693 KR Wervershoof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-08-2026 een besluit genomen op de aanvraag met zaaknummer CLZ-00000909 voor een omgevingsvergunning voor het plaatsen van een dakopbouw en wijzigen voorgevel op locatie Bulledik 15, 1693 KR Wervershoof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Dit besluit treedt in werking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20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90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909</meta:user-defined>
    <dc:language>nl</dc:language>
    <meta:user-defined meta:name="OVERHEIDop.locatietype/OVERHEIDop.gebiedsmarkering">Punt</meta:user-defined>
    <meta:user-defined meta:name="DC.title">Besluit aanvraag omgevingsvergunning voor het plaatsen van een dakopbouw en wijzigen voorgevel, Bulledik 15, 1693 KR Wervershoof (reguliere voorbereidingsprocedure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0</meta:user-defined>
    <meta:user-defined meta:name="OVERHEIDop.GmbID/DC.identifier">gmb-2026-399030</meta:user-defined>
    <meta:user-defined meta:name="OVERHEIDop.versieInformatie"/>
  </office:meta>
</office:document-meta>
</file>