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t Stegeslag 24, 6903XV Zevenaar, het gebruiken van gemeentegrond in de periode van 20 augustus tot 14 oktober 2026</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melding ontvangen voor het gebruiken van gemeentegrond in de periode van 20 augustus tot 14 oktober 2026 nabij 't Stegeslag 24, 6903XV Zevenaar. De melding is geregistreerd onder zaaknummer Z2026-00002391.</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90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391</meta:user-defined>
    <dc:language>nl</dc:language>
    <meta:user-defined meta:name="OVERHEIDop.locatietype/OVERHEIDop.gebiedsmarkering">Punt</meta:user-defined>
    <meta:user-defined meta:name="DC.title">Kennisgeving ontvangst melding: nabij 't Stegeslag 24, 6903XV Zevenaar, het gebruiken van gemeentegrond in de periode van 20 augustus tot 14 oktober 2026</meta:user-defined>
    <meta:user-defined meta:name="DCTERMS.W3CDTF/DCTERMS.available">2026-08-24</meta:user-defined>
    <meta:user-defined meta:name="DCTERMS.W3CDTF/OVERHEIDop.jaargang">2026</meta:user-defined>
    <meta:user-defined meta:name="OVERHEIDop.publicationIssue">399022</meta:user-defined>
    <meta:user-defined meta:name="OVERHEIDop.GmbID/DC.identifier">gmb-2026-399022</meta:user-defined>
    <meta:user-defined meta:name="OVERHEIDop.versieInformatie"/>
  </office:meta>
</office:document-meta>
</file>