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wijderen van een zilvere Open Meriva met kenteken IS 18 BRA aan Binnenhaven 2 te Anna Paulowna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Hollands Kroon maken bekend dat zij op 19 augustus 2026 – op grond van artikel 125 van de Gemeentewet juncto artikel 5:21 e.v. van de Algemene wet bestuursrecht en artikel 7.6 van de Verordening fysieke leefomgeving Hollands Kroon – gebruik hebben gemaakt van hun bevoegdheid tot het wegslepen van het volgende voertuig:  </text:p>
            <text:p text:style-name="common-al">
            <text:span text:style-name="nadrukvet">Een Opel Meriva </text:span>
          </text:p>
            <text:p text:style-name="common-al">
            <text:span text:style-name="nadrukvet">Kenteken: IS 18 BRA </text:span>
          </text:p>
            <text:p text:style-name="common-al">
            <text:span text:style-name="nadrukvet">Chassisnummer: W0L0XCE7544397260 </text:span>
          </text:p>
            <text:p text:style-name="common-al">
            <text:span text:style-name="nadrukvet">Kleur: Zilver</text:span>
          </text:p>
            <text:p text:style-name="common-al">Het voertuig was rijtechnisch slecht onderhouden en bevond zich in een verwaarloosde toestand. Daarmee was sprake van een voertuigwrak als bedoeld in artikel 7.6, eerste lid, van de Verordening fysieke leefomgeving Hollands Kroon. Op grond van dit artikel is het verboden om een voertuig dat rijtechnisch slecht is onderhouden en zich in een verwaarloosde toestand bevindt, op de weg te parkeren of te laten staan.  </text:p>
            <text:p text:style-name="common-al">Het voertuig is op dinsdag 18 augustus 2026, omstreeks 15:58 uur vanaf de openbare weg – Binnenhaven 2 te Anna Paulowna - weggesleept, op basis van de Wegsleepverordening gemeente Hollands Kroon 2013.   </text:p>
            <text:p text:style-name="common-al">Het voertuig is overgebracht naar het terrein van Haulo Berging Havenweg 11, 1779 XT te Den Oever. Het voertuig kan tegen tekening van ontvangstbewijs, door de rechtmatige eigenaar, tegen betaling van de kosten van de toepassing van bestuursdwang en eventuele bijkomende kosten, worden afgehaald. Hierbij zal om een identiteitsbewijs en eigendomsbewijs gevraagd worden. Op telefonische afspraak is het voertuig af te halen. Hierbij kan contact opgenomen worden met het team Veiligheid en handhaving (BOA) via het centrale telefoonnummer: 088 – 321 – 5000</text:p>
            <text:p text:style-name="common-al">Het voertuig wordt in beginsel 13 weken opgeslagen. Dit is anders wanneer er een duidelijke onevenredigheid bestaat tussen de geringe waarde van het voertuig en de kosten van bestuursdwang. Als dit het geval is, en de rechtmatige eigenaar meldt zich niet, dan wordt het voertuig verkocht dan wel vernietigd. </text:p>
            <text:p text:style-name="common-al">BEZWAAR </text:p>
            <text:p text:style-name="last-al">Belanghebbenden kunnen tegen dit besluit op grond van artikel 7:1, eerste lid van de Algemene wet bestuursrecht binnen 6 weken met ingang van de dag volgend op de datum van verzending van deze brief, een gemotiveerd bezwaarschrift indienen bij de burgemeester en wethouders van gemeente Hollands Kroon, postbus 8 1760 AA Anna Paulowna. Het bezwaarschrift moet worden ondertekend en moet bovendien ten minste bevatten:</text:p>
            <text:list text:style-name="id1-3-2-1-1-12">
              <text:list-item text:style-override="id1-3-2-1-1-12-1">
                <text:number>1.</text:number>
                <text:p text:style-name="al">De naam en het adres van indiener; </text:p>
              </text:list-item>
              <text:list-item text:style-override="id1-3-2-1-1-12-2">
                <text:number>2.</text:number>
                <text:p text:style-name="al">De dagtekening;</text:p>
              </text:list-item>
              <text:list-item text:style-override="id1-3-2-1-1-12-3">
                <text:number>3.</text:number>
                <text:p text:style-name="al">Een omschrijving van het besluit, waartegen het bezwaar is gericht en; </text:p>
              </text:list-item>
              <text:list-item text:style-override="id1-3-2-1-1-12-4">
                <text:number>4.</text:number>
                <text:p text:style-name="al">De grond(en), waarop het bezwaar is gebaseerd.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90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Verwijderen van een zilvere Open Meriva met kenteken IS 18 BRA aan Binnenhaven 2 te Anna Paulowna</meta:user-defined>
    <meta:user-defined meta:name="DCTERMS.W3CDTF/DCTERMS.available">2026-08-26</meta:user-defined>
    <meta:user-defined meta:name="DCTERMS.W3CDTF/OVERHEIDop.jaargang">2026</meta:user-defined>
    <meta:user-defined meta:name="OVERHEIDop.publicationIssue">399018</meta:user-defined>
    <meta:user-defined meta:name="OVERHEIDop.GmbID/DC.identifier">gmb-2026-399018</meta:user-defined>
    <meta:user-defined meta:name="OVERHEIDop.versieInformatie"/>
  </office:meta>
</office:document-meta>
</file>