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ndgraaf – Ontwerpverkeersbesluit uitbreiden parkeerverbodzone op de Kloosterstraat en het Heereveldj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andgraaf maken bekend, dat zij voornemens zijn, de parkeerverbod zone op de Kloosterstraat en het Heereveldje uit te breiden. In het najaar van 2025 heeft gemeente Landgraaf samen met de veiligheidsregio Zuid-Limburg (brandweer Kerkrade) risicolocaties bezocht in Landgraaf. Hierbij is naar voren gekomen dat de aanrijroute naar achterzijde van wijkzorgcentrum Heereveld lastig is. (Fout) geparkeerde auto’s zorgen ervoor dat brandweer niet goed doorkomt. </text:p>
            <text:p text:style-name="common-al">Verder wordt er op de Kloosterstraat, voornamelijk tussen het Terwaerderveldje en de Sportlaan, ook regelmatig geparkeerd op plekken waar dit niet is toegestaan. Dit samen zorgt ervoor dat de aanrijroute voor hulpdiensten minder toegankelijk is.</text:p>
            <text:p text:style-name="common-al">Om beter te kunnen sturen op waar parkeren wel wenselijk is wordt de parkeerverbodzone uitgebreid. Hiervoor is een verkeersbesluit nodig. In deze zone worden op niet-hinderlijke locaties parkeervakken aangebracht. Zo sturen we het parkeren.</text:p>
            <text:p text:style-name="common-al">Gelet op de belangen die bij een dergelijk verkeersbesluit een rol kunnen spelen, hebben Burgemeester en wethouders van Landgraaf besloten om de uniforme openbare voorbereidingsprocedure ingevolge de Algemene wet bestuursrecht te volgen (Afdeling 3.4). Dit betekent, dat eerst een ONTWERP-besluit ter inzage wordt gelegd waar belanghebbenden hun zienswijze over kenbaar kunnen maken. Na afweging van alle relevante belangen zal vervolgens een definitief verkeersbesluit worden genomen waartegen beroep kan worden ingediend. </text:p>
            <text:p text:style-name="tussenkopcur">Terinzagelegging:</text:p>
            <text:p text:style-name="common-al">De stukken die betrekking hebben op dit ONTWERP-verkeersbesluit liggen voor belanghebbenden met ingang van de dag na de publicatie, gedurende zes weken tijdens de openingstijden ter inzage bij het KCC van de gemeente Landgraaf.</text:p>
            <text:p text:style-name="tussenkopcur">Indienen zienswijzen:</text:p>
            <text:p text:style-name="last-al">Gedurende de termijn dat de stukken ter inzage liggen, kunnen belanghebbenden hun zienswijze over het ONTWERP-verkeersbesluit overeenkomstig het bepaalde in artikel 3:15 van de Algemene wet bestuursrecht, naar keuze schriftelijk dan wel mondeling, naar voren brengen bij het college van burgemeester en wethouders van Landgraaf, Postbus 31000, 6370 AA Landgraaf. Voor nadere informatie over deze verkeersmaatregelen kunt u zich telefonisch wenden tot de afdeling Ruimtelijke Ontwikkeling en Grondzaken, telefonisch bereikbaar op nummer 14 04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3990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Landgraaf</meta:user-defined>
    <meta:user-defined meta:name="OVERHEID.Informatietype/DC.type">officiële publicatie</meta:user-defined>
    <meta:user-defined meta:name="OVERHEIDop.Rubriek/DC.type">verkeersbesluit of -mededeling</meta:user-defined>
    <meta:user-defined meta:name="OVERHEID.Gemeente/DCTERMS.publisher">Landgraaf</meta:user-defined>
    <meta:user-defined meta:name="OVERHEID.Gemeente/OVERHEID.authority">Landgraaf</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lternative">Gemeente Landgraaf - uitbreiden parkeerverbod zone - Kloosterstraat en Heereveldje</meta:user-defined>
    <meta:user-defined meta:name="OVERHEIDop.verkeersbordcode">E1</meta:user-defined>
    <meta:user-defined meta:name="OVERHEIDop.verkeersbordcode">WM7</meta:user-defined>
    <dc:language>nl</dc:language>
    <meta:user-defined meta:name="OVERHEIDop.locatietype/OVERHEIDop.gebiedsmarkering">Lijn</meta:user-defined>
    <meta:user-defined meta:name="DC.title">Gemeente Landgraaf – Ontwerpverkeersbesluit uitbreiden parkeerverbodzone op de Kloosterstraat en het Heereveldje.</meta:user-defined>
    <meta:user-defined meta:name="OVERHEIDop.datumEindeReactietermijn">2026-10-05</meta:user-defined>
    <meta:user-defined meta:name="OVERHEIDop.TilID/OVERHEIDop.terinzageleggingOP">til-2026-33402</meta:user-defined>
    <meta:user-defined meta:name="DCTERMS.W3CDTF/DCTERMS.available">2026-08-24</meta:user-defined>
    <meta:user-defined meta:name="DCTERMS.W3CDTF/OVERHEIDop.jaargang">2026</meta:user-defined>
    <meta:user-defined meta:name="OVERHEIDop.publicationIssue">399014</meta:user-defined>
    <meta:user-defined meta:name="OVERHEIDop.GmbID/DC.identifier">gmb-2026-399014</meta:user-defined>
    <meta:user-defined meta:name="OVERHEIDop.versieInformatie"/>
  </office:meta>
</office:document-meta>
</file>