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ontheffing verleend voor een Tapontheffing ( Alcoholwet) voor het evenement autocross Siebengewald d.d. 04-09-2026 t/m 06-09-2026  nabij Nieuweweg 83 in Siebengewald</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Tapontheffing autocross Siebengewald d.d. 04-09-2026 t/m 06-09-2026</text:p>
            <text:p text:style-name="common-al">· Besluitdatum: 20 augustus 2026</text:p>
            <text:p text:style-name="common-al">· Locatie: Nabij Nieuweweg 83, 5853EP Siebengewald</text:p>
            <text:p text:style-name="common-al">· Zaaknummer: Z2026-00000657</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 </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 </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9901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657</meta:user-defined>
    <meta:user-defined meta:name="DCTERMS.abstract">Tapontheffing ( Alcoholwet) verleend voor autocross Siebengewald d.d. 04-09-2026 t/m 06-09-2026  nabij Nieuweweg 83 in Siebengewald</meta:user-defined>
    <dc:language>nl</dc:language>
    <meta:user-defined meta:name="OVERHEIDop.locatietype/OVERHEIDop.gebiedsmarkering">Punt</meta:user-defined>
    <meta:user-defined meta:name="DC.title">APV-ontheffing verleend voor een Tapontheffing ( Alcoholwet) voor het evenement autocross Siebengewald d.d. 04-09-2026 t/m 06-09-2026  nabij Nieuweweg 83 in Siebengewald</meta:user-defined>
    <meta:user-defined meta:name="DCTERMS.W3CDTF/DCTERMS.available">2026-08-24</meta:user-defined>
    <meta:user-defined meta:name="DCTERMS.W3CDTF/OVERHEIDop.jaargang">2026</meta:user-defined>
    <meta:user-defined meta:name="OVERHEIDop.publicationIssue">399010</meta:user-defined>
    <meta:user-defined meta:name="OVERHEIDop.GmbID/DC.identifier">gmb-2026-399010</meta:user-defined>
    <meta:user-defined meta:name="OVERHEIDop.versieInformatie"/>
  </office:meta>
</office:document-meta>
</file>