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okin 134 1012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gevels, het maken van een patio en het intern wijzigen van het gebouw met bestemming daarvan tot één winkel en tien kantoor units</text:p>
            <text:p text:style-name="common-al">Besluit: verleend</text:p>
            <text:p text:style-name="common-al">Besluit verzonden op: 18-08-2026</text:p>
            <text:p text:style-name="common-al">Zaakadres: Rokin 134 1012LD Amsterdam</text:p>
            <text:p text:style-name="common-al">Zaaknummer: Z2025-054623</text:p>
            <text:p text:style-name="common-al">DSO-nummer: 20251219013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5-05462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00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4623</meta:user-defined>
    <meta:user-defined meta:name="DCTERMS.abstract">wijzigen van de gevels, het maken van een patio en het intern wijzigen van het gebouw met bestemming daarvan tot één winkel en tien kantoor unit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okin 134 1012LD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03</meta:user-defined>
    <meta:user-defined meta:name="OVERHEIDop.GmbID/DC.identifier">gmb-2026-399003</meta:user-defined>
    <meta:user-defined meta:name="OVERHEIDop.versieInformatie"/>
  </office:meta>
</office:document-meta>
</file>