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Hoge Rijndijk 9 C, 3449 HB Woerden, Verzoeklocatie 202606030093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903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Hoge Rijndijk 9 C, 3449 HB Woerden, Verzoeklocatie 2026060300932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verwijderen van 3 lagedruk gasleidingen en het leggen van 2 nieuwe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3-06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0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9900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0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0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6-012903</meta:user-defined>
    <meta:user-defined meta:name="DCTERMS.abstract">het verwijderen van 3 lagedruk gasleidingen en het leggen van 2 nieuw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(Hoge Rijndijk 9 C, 3449 HB Woerden, Verzoeklocatie 2026060300932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01</meta:user-defined>
    <meta:user-defined meta:name="OVERHEIDop.GmbID/DC.identifier">gmb-2026-399001</meta:user-defined>
    <meta:user-defined meta:name="OVERHEIDop.versieInformatie"/>
  </office:meta>
</office:document-meta>
</file>