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tijdelijk werkterrein ten behoeve van Recropassage N261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2 augustus 2026, geregistreerd onder zaak(nummer) Z2026-00010372, aangaande:</text:p>
            <text:p text:style-name="common-al">Omschrijving/naam: <text:span text:style-name="nadrukvet">Aanleggen tijdelijk werkterrein tbv realiseren Recropassage onder de N261</text:span></text:p>
            <text:p text:style-name="common-al">Locatie/adres: <text:span text:style-name="nadrukvet">Recropassage N261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37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10372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897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372</meta:user-defined>
    <meta:user-defined meta:name="DCTERMS.abstract">Z2026-00010372 - Aanleggen tijdelijk werkterrein tbv realiseren Recropassage onder de N261</meta:user-defined>
    <dc:language>nl</dc:language>
    <meta:user-defined meta:name="OVERHEIDop.locatietype/OVERHEIDop.gebiedsmarkering">Vlak</meta:user-defined>
    <meta:user-defined meta:name="DC.title">Besluit op aanvraag omgevingsvergunning, tijdelijk werkterrein ten behoeve van Recropassage N261 Tilbu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75</meta:user-defined>
    <meta:user-defined meta:name="OVERHEIDop.GmbID/DC.identifier">gmb-2026-398975</meta:user-defined>
    <meta:user-defined meta:name="OVERHEIDop.versieInformatie"/>
  </office:meta>
</office:document-meta>
</file>