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achter Heerseweg 61 5504KP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Veldhoven een aanvraag omgevingsvergunning ontvangen.</text:p>
            <text:p text:style-name="common-al">De aanvraag betreft de locatie achter Heerseweg 61 5504KP Veldhoven en heeft als omschrijving bouwen van een faunatoren.</text:p>
            <text:p text:style-name="common-al">De aanvraag is geregistreerd onder zaaknummer VHZ2026-01456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89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1456</meta:user-defined>
    <meta:user-defined meta:name="DCTERMS.abstract">bouwen van een faunato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achter Heerseweg 61 5504KP Vel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74</meta:user-defined>
    <meta:user-defined meta:name="OVERHEIDop.GmbID/DC.identifier">gmb-2026-398974</meta:user-defined>
    <meta:user-defined meta:name="OVERHEIDop.versieInformatie"/>
  </office:meta>
</office:document-meta>
</file>