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art. 35 Alcoholwet: Vesting Bourtange, Bourtange, evenement 'Herfstmarkt Bourtange' op 19 en 20 september 2026, verzenddatum: 20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ontheff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ontheff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9897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DCTERMS.abstract">Op grond van art. 35 Alcoholwet is verleend, Ontheffing voor het tijdelijk schenken van zwak-alcoholhoudende dranken tijdens het evenement ‘Herfstmarkt Bourtange’ op 19 en 20 september 2026</meta:user-defined>
    <dc:language>nl</dc:language>
    <meta:user-defined meta:name="OVERHEIDop.locatietype/OVERHEIDop.gebiedsmarkering">Punt</meta:user-defined>
    <meta:user-defined meta:name="DC.title">Verleende ontheffing art. 35 Alcoholwet: Vesting Bourtange, Bourtange, evenement 'Herfstmarkt Bourtange' op 19 en 20 september 2026, verzenddatum: 20 augustus 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73</meta:user-defined>
    <meta:user-defined meta:name="OVERHEIDop.GmbID/DC.identifier">gmb-2026-398973</meta:user-defined>
    <meta:user-defined meta:name="OVERHEIDop.versieInformatie"/>
  </office:meta>
</office:document-meta>
</file>