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Ontwerpbesluit het realiseren van ouderenwoningen met zorgcomponent, Dorpsstraat 33, 2995XD Heerjans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CTIFICATIE</text:span>
            <text:span text:style-name="nadrukvet"> Terinzagelegging ontwerp-omgevingsvergunning voor het realiseren van ouderenwoningen met zorgcomponent (gemeentelijk monument) op het perceel Dorpsstraat 33, Heerjansdam, ons nummer Z2025-00007814</text:span>
          </text:p>
            <text:p text:style-name="common-al">
            <text:span text:style-name="nadrukcur">Deze terinzagelegging vervangt de oorspronkelijke terinzagelegging vanaf 28 juli 2026 zoals vermeld in het Gemeenteblad 2026, 366789 van 30 juli 2026, 09:00 uur. De reden hiervoor is dat bij de oorspronkelijke terinzagelegging niet de volledige set documenten ter inzage is gelegd. Dit gebrek is bij deze hersteld.</text:span>
          </text:p>
            <text:p text:style-name="common-al">Burgemeester en wethouders van Zwijndrecht geven kennis van de terinzagelegging ontwerp-omgevingsvergunning voor het realiseren van ouderenwoningen met zorgcomponent, aan Dorpsstraat 33 te Heerjansdam. De ontwerp-omgevingsvergunning heeft betrekking op de volgende activiteiten 'Buitenplanse Omgevingsplanactiviteit Bouwen', ‘Technische bouwactiviteit’, ‘Werk, niet zijnde bouwwerk/werkzaamheid uitvoeren’ en 'Activiteit gemeentelijk monument'.</text:p>
            <text:p text:style-name="common-al">Met de omgevingsvergunning wordt het realiseren van ouderenwoningen met zorgcomponent mogelijk gemaakt op de locatie Dorpsstraat 33 te Heerjansdam.</text:p>
            <text:p text:style-name="common-al">
            <text:span text:style-name="nadrukvet">Ter inzage</text:span>
          </text:p>
            <text:p text:style-name="common-al">De ontwerp-omgevingsvergunning (met bijbehorende stukken) ligt met ingang van <text:span text:style-name="nadrukvet">26 augustus 2026</text:span> voor een periode van zes weken voor eenieder ter inzage.</text:p>
            <text:p text:style-name="common-al">U kunt de stukken van de ontwerp-omgevingsvergunning digitaal inzien op www.zwijndrecht.nl (onder 'Ruimtelijke plannen' / '(Ontwerp-) omgevingsvergunningen (uitgebreid)' of door in de zoekbalk bovenin te zoeken op ' Z2025-00007814 Dorpsstraat 33 te Heerjansdam'.</text:p>
            <text:p text:style-name="common-al">De stukken zijn ook in te zien op het gemeentehuis aan het Raadhuisplein 3 te Zwijndrecht. Hiervoor dient u een afspraak te maken. Dit kan door een e-mail te sturen aan: vergunningen@zwijndrecht.nl of telefonisch een afspraak te maken via telefoonnummer 14 078.</text:p>
            <text:p text:style-name="common-al">
            <text:span text:style-name="nadrukvet">Zienswijzen</text:span>
          </text:p>
            <text:p text:style-name="common-al">Een ieder kan gedurende de termijn van terinzagelegging zienswijzen op de ontwerp-omgevingsvergunning naar voren brengen onder vermelding van ' Z2025-00007814 Dorpsstraat 33 te Heerjansdam '. Dit kan op de volgende wijze:- schriftelijk (adres: gemeente Zwijndrecht, postbus 15, 3330 AA Zwijndrecht),- per e-mail (e-mailadres: gemeente@zwijndrecht.nl ),- mondeling, na afspraak met de afdeling Ruimtelijke Ontwikkeling (telefoon 14 078).</text:p>
            <text:p text:style-name="last-al">Zwijndrecht, <text:span text:style-name="nadrukvet">26 augustus 2026</text:span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ijndrecht</text:p>
            </table:table-cell>
            <table:table-cell office:value-type="string" table:style-name="header.C">
              <text:p text:style-name="headerright"><text:span text:style-name="nr">Nr. 3989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ij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ijndrecht</meta:user-defined>
    <meta:user-defined meta:name="OVERHEID.Gemeente/OVERHEID.authority">Zwij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ruimtelijke ordening</meta:user-defined>
    <meta:user-defined meta:name="OVERHEIDop.referentienummer">Rx.Mission zaak Z2025-00007814</meta:user-defined>
    <meta:user-defined meta:name="DCTERMS.abstract">Betreft: RECTIFICATIE Ontwerpbesluitop locatie Dorpsstraat 33, 2995XD Heerjansdam</meta:user-defined>
    <dc:language>nl</dc:language>
    <meta:user-defined meta:name="OVERHEIDop.locatietype/OVERHEIDop.gebiedsmarkering">Vlak</meta:user-defined>
    <meta:user-defined meta:name="DC.title">RECTIFICATIE Ontwerpbesluit het realiseren van ouderenwoningen met zorgcomponent, Dorpsstraat 33, 2995XD Heerjans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971</meta:user-defined>
    <meta:user-defined meta:name="OVERHEIDop.GmbID/DC.identifier">gmb-2026-398971</meta:user-defined>
    <meta:user-defined meta:name="OVERHEIDop.versieInformatie"/>
  </office:meta>
</office:document-meta>
</file>