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b2609Kelvinlaani73197f32-66c7-4594-95cc-f19221e65244.png" manifest:media-type="image/png"/>
  <manifest:file-entry manifest:full-path="Pictures/VB2609i481d53f9-7137-4ccc-9af4-a37170ca317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instellen eenzijdig parkeerverbod aan de Kelvinlaan te Drachten, gemeente Smallingerland.</text:p>
      <text:section text:name="regeling_id1-3-2" text:style-name="regeling">
        <text:section text:name="aanhef_id1-3-2-1" text:style-name="aanhef">
          <text:section text:name="context_id1-3-2-1-1" text:style-name="context">
            <text:p text:style-name="context.al">Kenmerk: VB2609</text:p>
            <text:p text:style-name="context.al"/>
            <text:p text:style-name="context_bottom"/>
          </text:section>
          <text:p text:style-name="aanhef_wie">Verkeersbesluit gemeente Smallingerland</text:p>
          <text:p text:style-name="aanhef_wie">Drachten,26 augustus 2026</text:p>
          <text:p text:style-name="aanhef_wie">Namens burgemeester en wethouders van de gemeente Smallingerland;</text:p>
          <text:section text:name="considerans_id1-3-2-1-5" text:style-name="considerans">
            <text:p text:style-name="considerans.al">
            <text:span text:style-name="nadrukvet">Gelet op</text:span>
          </text:p>
            <text:p text:style-name="considerans.al">- Artikel 18 eerste lid, onder d van de Wegenverkeerswet 1994 (hierna: WVW1994) zijn burgemeester en wethouders bevoegd tot het nemen van verkeersbesluiten in de gemeente Smallingerland. </text:p>
            <text:p text:style-name="considerans.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 </text:p>
            <text:p text:style-name="considerans.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nsiderans.al">
            <text:span text:style-name="nadrukvet">Grondslag </text:span>
          </text:p>
            <text:p text:style-name="considerans.al">Overeenkomstig artikel 2, lid 1, sub a t/m d, van de WVW1994 en artikel 21 van het BABW op de bovengenoemde weg maatregelen dienen te worden genomen met als doel: </text:p>
            <text:p text:style-name="considerans.al">a. het verzekeren van de veiligheid op de weg; </text:p>
            <text:p text:style-name="considerans.al">b. het beschermen van weggebruikers en passagiers; </text:p>
            <text:p text:style-name="considerans.al">c. het in stand houden van de weg en het waarborgen van de bruikbaarheid daarvan; </text:p>
            <text:p text:style-name="considerans.al">d. het zoveel mogelijk waarborgen van de vrijheid van het verkeer. </text:p>
            <text:p text:style-name="considerans.al">Op basis van bovenstaande overweging en met inachtneming van: </text:p>
            <text:p text:style-name="considerans.al">• uitvoeringsvoorschriften BABW inzake verkeerstekens; </text:p>
            <text:p text:style-name="considerans.al">• de Algemene wet bestuursrecht; </text:p>
            <text:p text:style-name="considerans.al">• Het besluit van 11 juni 2019 (Mandaat-, volmacht- en machtiging gemeente Smallingerland 2019) waarin het college van burgemeester en wethouders de bevoegdheid tot het nemen van verkeersbesluiten gemandateerd heeft aan de beleidsmedewerker verkeer.</text:p>
            <text:p text:style-name="considerans.al"/>
            <text:p text:style-name="considerans.al">
            <text:span text:style-name="nadrukvet">Overwegende</text:span>:</text:p>
            <text:p text:style-name="considerans.al">• dat de in dit verkeersbesluit genoemde weg in eigendom, beheer en onderhoud is van de gemeente Smallingerland;</text:p>
            <text:p text:style-name="considerans.al">• dat de in dit verkeersbesluit genoemde weg op bedrijventerrein AzevenNoord binnen de bebouwde kom ligt van Drachten waar 50 km/u geldt;  </text:p>
            <text:p text:style-name="considerans.al">• dat er aan het begin van de Kelvinlaan, vanaf de aansluiting met de Nipkowlaan naar het zuiden, nu geregeld geparkeerd wordt langs de rijbaan waardoor de uitweg van aanliggende bedrijven wordt belemmerd; </text:p>
            <text:p text:style-name="considerans.al">• dat hierdoor ook de berm geregeld wordt beschadigd, ondanks de in de bochten aanwezige bermverharding;  </text:p>
            <text:p text:style-name="considerans.al">• dat dit parkeerverbod bijdraagt aan:</text:p>
            <text:p text:style-name="considerans.al">-een veilige verkeersafwikkeling voor daar in- en uitrijdend (vracht)verkeer; </text:p>
            <text:p text:style-name="considerans.al">-het voorkomen van schade aan voertuigen en infrastructuur;</text:p>
            <text:p text:style-name="considerans.al">• dat er wel behoefte bestaat aan het kunnen parkeren en zo nodig overnachten -voor de reguliere (dagelijkse) rusttijd- op het bedrijventerrein; </text:p>
            <text:p text:style-name="considerans.al">• dat in het Aanwijzingsbesluit parkeren grote voertuigen van 10 juni 2008 is bepaald dat parkeren op de wegen op AzevenNoord is toegestaan;</text:p>
            <text:p text:style-name="considerans.al">• dat er daarom een locatie wordt aangewezen voor het op de rijbaan kunnen parkeren van vrachtvoertuigen en wel op een strook van ca. 300 meter gesitueerd aan het noordoostelijke deel van de Nipkowlaan; </text:p>
            <text:p text:style-name="considerans.al">• dat het treffen van een of meerdere verkeersmaatregelen een normale maatschappelijke ontwikkeling is waarmee eenieder kan worden geconfronteerd en waarvan de nadelige gevolgen in beginsel voor rekening van de betrokkenen blijven;</text:p>
            <text:p text:style-name="considerans.al">• dat er geen aanwijzingen zijn dat er sprake is van belangen die strijdig zijn met de gewenste verkeersmaatregelen, in die mate dat gesproken kan worden van onevenredigheid als bedoeld in artikel 3:4, lid 2, van de Algemene wet bestuursrecht.</text:p>
            <text:p text:style-name="considerans.al">
            <text:span text:style-name="nadrukvet"/>
          </text:p>
            <text:p text:style-name="considerans.al">
            <text:span text:style-name="nadrukvet">Mede gelet op</text:span>
          </text:p>
            <text:p text:style-name="considerans.al">• artikel 24 van het BABW is overleg gepleegd met de verkeerscoördinator Eenheid Noord- Nederland/ Team Oost Fryslân van politie inzake de handhaafbaarheid;</text:p>
            <text:p text:style-name="considerans.al"> • artikel 26 van het BABW wordt dit besluit bekendgemaakt door op de in de artikelen 5 onderscheidenlijk 6 van de Bekendmakingswet bepaalde wijze (www.officielebekendmakingen.nl) en via de gemeentelijke bekendmakingen in het weekblad Actief.</text:p>
            <text:p text:style-name="considerans.al"/>
            <text:p text:style-name="considerans.al">
            <text:span text:style-name="nadrukvet">Besluit</text:span>: </text:p>
            <text:p text:style-name="considerans.al">Op grond van vorenstaande overwegingen besluiten:</text:p>
            <text:p text:style-name="considerans.al">• 1 tot het instellen van een parkeerverbod aan de westzijde van de Kelvinlaan vanaf de aansluiting met de Nipkowlaan in zuidelijke richting tot de eerstvolgende kruising; </text:p>
            <text:p text:style-name="considerans.al"> • 2 dit besluit kenbaar te maken voor verkeerdeelnemers door het plaatsen van borden E01 uit Bijlage 1 van het Reglement verkeersregels en verkeerstekens 1990 (RVV 1990) en OB502;</text:p>
            <text:p text:style-name="considerans.al">• 3 tot het instellen van een parkeerstrook van ca. 300 meter lengte voor vrachtvoertuigen   op het noordoostelijke deel van de Nipkowlaan, kenbaar te maken door het plaatsen  van borden E08-3 uit Bijlage 1 van het Reglement verkeersregels en verkeerstekens  1990 (RVV 1990) en OB502 en hiernaar te verwijzen middels parkeerrouteborden   E08-3 met pijl. </text:p>
            <text:p text:style-name="considerans.al">• 4 E.e.a. conform de situatieschetsen. </text:p>
            <text:p text:style-name="considerans.al"/>
            <text:p text:style-name="considerans.al">
            <text:span text:style-name="nadrukvet">Situatieschets:</text:span>
          </text:p>
            <text:p text:style-name="considerans.al">
            <draw:frame><draw:text-box><text:section text:name="plaatje_id1-3-2-1-5-42-1" text:style-name="plaatje">
              <text:p text:style-name="illustratie_id1-3-2-1-5-42-1-1"><draw:frame draw:style-name="illustratie_id1-3-2-1-5-42-1-1" text:anchor-type="paragraph" svg:width="120mm" svg:height="91.19999999999999mm"><draw:image xlink:href="Pictures/Vb2609Kelvinlaani73197f32-66c7-4594-95cc-f19221e65244.png" xlink:type="simple"/></draw:frame></text:p>
            </text:section></draw:text-box></draw:frame>
          </text:p>
            <text:p text:style-name="considerans.al">
            <draw:frame><draw:text-box><text:section text:name="plaatje_id1-3-2-1-5-43-1" text:style-name="plaatje">
              <text:p text:style-name="illustratie_id1-3-2-1-5-43-1-1"><draw:frame draw:style-name="illustratie_id1-3-2-1-5-43-1-1" text:anchor-type="paragraph" svg:width="120mm" svg:height="66.5mm"><draw:image xlink:href="Pictures/VB2609i481d53f9-7137-4ccc-9af4-a37170ca317e.png" xlink:type="simple"/></draw:frame></text:p>
            </text:section></draw:text-box></draw:frame>
          </text:p>
            <text:p text:style-name="considerans.al">Drachten, 26-08-2026</text:p>
            <text:p text:style-name="considerans.al">Namens het college van burgemeester en wethouders van Smallingerland,</text:p>
            <text:p text:style-name="considerans.al">H. de Haan</text:p>
            <text:p text:style-name="considerans.al">Beleidsmedewerker mobiliteit, team Ruimtelijke en Economische Ontwikkeling</text:p>
            <text:p text:style-name="considerans_bottom"/>
          </text:section>
        </text:section>
        <text:section text:name="regeling-tekst_id1-3-2-2" text:style-name="regeling-tekst">
          <text:section text:name="tekst_id1-3-2-2-1" text:style-name="tekst">
            <text:p text:style-name="common-al">
            <text:span text:style-name="nadrukvet">Rechtsbescherming</text:span>
          </text:p>
            <text:p text:style-name="common-al">Op grond van de Algemene wet bestuursrecht kan iedereen wiens belang rechtstreeks bij een besluit is betrokken, hiertegen een met redenen omkleed bezwaarschrift indienen. Dit moet dan gebeuren binnen zes weken na de dag van openbaarmaking. Het bezwaarschrift dient te worden gericht aan burgemeester en wethouders, adres: Gauke Boelensstraat 2, 9203 RM Drachten. Het bezwaarschrift moet ondertekend zijn en moet ten minste bevatten:</text:p>
            <text:p text:style-name="common-al"/>
            <text:list text:style-name="id1-3-2-2-1-4">
              <text:list-item text:style-override="id1-3-2-2-1-4-1">
                <text:number>1.</text:number>
                <text:p text:style-name="al">naam en adres van de indiener;</text:p>
              </text:list-item>
              <text:list-item text:style-override="id1-3-2-2-1-4-2">
                <text:number>2.</text:number>
                <text:p text:style-name="al">datum bezwaarschrift;</text:p>
              </text:list-item>
              <text:list-item text:style-override="id1-3-2-2-1-4-3">
                <text:number>3.</text:number>
                <text:p text:style-name="al">een omschrijving van het besluit waartegen het bezwaar zich richt;</text:p>
              </text:list-item>
              <text:list-item text:style-override="id1-3-2-2-1-4-4">
                <text:number>4.</text:number>
                <text:p text:style-name="al">de gronden van het bezwaar.</text:p>
              </text:list-item>
            </text:list>
            <text:p text:style-name="last-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5-42-1-1" style:parent-style-name="Standard">
      <style:paragraph-properties style:line-spacing="0mm" style:text-autospace="none" ofo:line-height="0.001cm"/>
    </style:style>
    <style:style style:family="graphic" style:name="illustratie_id1-3-2-1-5-42-1-1" style:parent-style-name="Standard">
      <style:graphic-properties style:horizontal-pos="left" style:horizontal-rel="paragraph" style:vertical-pos="top" style:vertical-rel="paragraph" style:wrap="none" ofo:margin-right="3mm"/>
    </style:style>
    <style:style style:family="paragraph" style:name="illustratie_id1-3-2-1-5-43-1-1" style:parent-style-name="Standard">
      <style:paragraph-properties style:line-spacing="0mm" style:text-autospace="none" ofo:line-height="0.001cm"/>
    </style:style>
    <style:style style:family="graphic" style:name="illustratie_id1-3-2-1-5-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896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6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6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mallingerland</meta:user-defined>
    <meta:user-defined meta:name="OVERHEID.Gemeente/OVERHEID.authority">Smallingerland</meta:user-defined>
    <meta:user-defined meta:name="OVERHEID.Informatietype/DC.type">officiële publicatie</meta:user-defined>
    <meta:user-defined meta:name="OVERHEIDop.Rubriek/DC.type">verkeersbesluit of -mededeling</meta:user-defined>
    <meta:user-defined meta:name="OVERHEID.Gemeente/DCTERMS.publisher">Small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Smallingerland - Verkeersbesluit parkeerverbod Kelvinlaan  - Dracht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bestuurders van een gelede vrachtwagen</meta:user-defined>
    <meta:user-defined meta:name="OVERHEIDvb.referentienummer">VB2609</meta:user-defined>
    <meta:user-defined meta:name="DCTERMS.abstract">Verkeersbesluit voor het instellen van een  eenzijdig parkeerverbod aan de Kelvinlaan te Drachten.</meta:user-defined>
    <meta:user-defined meta:name="OVERHEIDop.verkeersbordcode">E1</meta:user-defined>
    <dc:language>nl</dc:language>
    <meta:user-defined meta:name="OVERHEIDop.locatietype/OVERHEIDop.gebiedsmarkering">Lijn</meta:user-defined>
    <meta:user-defined meta:name="DC.title">Verkeersbesluit instellen eenzijdig parkeerverbod aan de Kelvinlaan te Drachten, gemeente Smallingerland.</meta:user-defined>
    <meta:user-defined meta:name="DCTERMS.W3CDTF/DCTERMS.available">2026-08-26</meta:user-defined>
    <meta:user-defined meta:name="DCTERMS.W3CDTF/OVERHEIDop.jaargang">2026</meta:user-defined>
    <meta:user-defined meta:name="OVERHEIDop.publicationIssue">398964</meta:user-defined>
    <meta:user-defined meta:name="OVERHEIDop.GmbID/DC.identifier">gmb-2026-398964</meta:user-defined>
    <meta:user-defined meta:name="OVERHEIDop.versieInformatie"/>
  </office:meta>
</office:document-meta>
</file>