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Weltevreden 3, 2171GE Sassenheim, het bouwen van een aanbouw aan de woonwagen tbv een extra slaapkamer. Kenmerk Z2026-0000251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aanbouw aan de woonwagen tbv een extra slaapkamer.</text:p>
            <text:p text:style-name="common-al">
            <text:span text:style-name="nadrukcur">Datum ontvangst:</text:span>19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896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1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, Weltevreden 3, 2171GE Sassenheim, het bouwen van een aanbouw aan de woonwagen tbv een extra slaapkamer. Kenmerk Z2026-00002518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61</meta:user-defined>
    <meta:user-defined meta:name="OVERHEIDop.GmbID/DC.identifier">gmb-2026-398961</meta:user-defined>
    <meta:user-defined meta:name="OVERHEIDop.versieInformatie"/>
  </office:meta>
</office:document-meta>
</file>