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beglazingskit en vloerafwerking uit het hoofdgebouw aan Dorpsweg 23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Dorpsweg 23: het verwijderen van asbesthoudende beglazingskit en vloerafwerking uit het hoofd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beglazingskit en vloerafwerking uit het hoofdgebouw aan Dorpsweg 23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59</meta:user-defined>
    <meta:user-defined meta:name="OVERHEIDop.GmbID/DC.identifier">gmb-2026-398959</meta:user-defined>
    <meta:user-defined meta:name="OVERHEIDop.versieInformatie"/>
  </office:meta>
</office:document-meta>
</file>