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schutting aan Van Lingenshoeve 12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Van Lingenshoeve 12: het plaatsen van een schutting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schutting aan Van Lingenshoeve 12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52</meta:user-defined>
    <meta:user-defined meta:name="OVERHEIDop.GmbID/DC.identifier">gmb-2026-398952</meta:user-defined>
    <meta:user-defined meta:name="OVERHEIDop.versieInformatie"/>
  </office:meta>
</office:document-meta>
</file>