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stookontheffing vreugdevuur 21 augustus 2026, Hertenweg/Havenweg (bos) Nieuwdorp</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20 augustus 2026 een Ontheffing stoken van vuur heeft verleend voor vreugdevuur 21 augustus 2026 op de locatie Hertenweg/Havenweg (bos) Nieuwdorp.</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89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127</meta:user-defined>
    <dc:language>nl</dc:language>
    <meta:user-defined meta:name="OVERHEIDop.locatietype/OVERHEIDop.gebiedsmarkering">Punt</meta:user-defined>
    <meta:user-defined meta:name="DC.title">Besluit stookontheffing vreugdevuur 21 augustus 2026, Hertenweg/Havenweg (bos) Nieuwdorp</meta:user-defined>
    <meta:user-defined meta:name="DCTERMS.W3CDTF/DCTERMS.available">2026-08-24</meta:user-defined>
    <meta:user-defined meta:name="DCTERMS.W3CDTF/OVERHEIDop.jaargang">2026</meta:user-defined>
    <meta:user-defined meta:name="OVERHEIDop.publicationIssue">398951</meta:user-defined>
    <meta:user-defined meta:name="OVERHEIDop.GmbID/DC.identifier">gmb-2026-398951</meta:user-defined>
    <meta:user-defined meta:name="OVERHEIDop.versieInformatie"/>
  </office:meta>
</office:document-meta>
</file>