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e materialen en het totaalslopen van het hoofdgebouw aan Hoopjesweg 48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Hoopjesweg 48: het verwijderen van asbesthoudende materialen en het totaalslopen van het hoofdgebouw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materialen en het totaalslopen van het hoofdgebouw aan Hoopjesweg 48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50</meta:user-defined>
    <meta:user-defined meta:name="OVERHEIDop.GmbID/DC.identifier">gmb-2026-398950</meta:user-defined>
    <meta:user-defined meta:name="OVERHEIDop.versieInformatie"/>
  </office:meta>
</office:document-meta>
</file>