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mstelveenseweg 156-1 1075XN Amsterdam, Amstelveenseweg 156-2 1075X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woning op de eerste verdieping naar drie onzelfstandige woonruimten en het veranderen van de woning op de tweede en derde verdieping naar zes onzelfstandige woonruimten.</text:p>
            <text:p text:style-name="common-al">Besluit: verleend</text:p>
            <text:p text:style-name="common-al">Besluit verzonden op: 20-08-2026</text:p>
            <text:p text:style-name="common-al">Zaakadres: Amstelveenseweg 156-1 1075XN Amsterdam, Amstelveenseweg 156-2 1075XN Amsterdam</text:p>
            <text:p text:style-name="common-al">Zaaknummer: Z2026-016255</text:p>
            <text:p text:style-name="common-al">DSO-nummer: 202604130113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25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9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255</meta:user-defined>
    <meta:user-defined meta:name="DCTERMS.abstract">veranderen van de woning op de eerste verdieping naar drie onzelfstandige woonruimten en het veranderen van de woning op de tweede en derde verdiep...</meta:user-defined>
    <dc:language>nl</dc:language>
    <meta:user-defined meta:name="DC.title">Besluit omgevingsvergunning reguliere procedure verleend Amstelveenseweg 156-1 1075XN Amsterdam, Amstelveenseweg 156-2 1075XN Amsterdam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876</meta:user-defined>
    <meta:user-defined meta:name="OVERHEIDop.publicationIssue">398949</meta:user-defined>
    <meta:user-defined meta:name="OVERHEIDop.GmbID/DC.identifier">gmb-2026-398949</meta:user-defined>
    <meta:user-defined meta:name="OVERHEIDop.versieInformatie"/>
  </office:meta>
</office:document-meta>
</file>