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 board van het plafond uit de garage aan Vijzelpad 7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Vijzelpad 7: het verwijderen van asbesthoudend board van het plafond uit de garage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 board van het plafond uit de garage aan Vijzelpad 7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48</meta:user-defined>
    <meta:user-defined meta:name="OVERHEIDop.GmbID/DC.identifier">gmb-2026-398948</meta:user-defined>
    <meta:user-defined meta:name="OVERHEIDop.versieInformatie"/>
  </office:meta>
</office:document-meta>
</file>