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asstadweg 21 3079DZ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6-2026</text:span> een aanvraag voor een omgevingsvergunning, met kenmerk <text:span text:style-name="nadrukvet">Z2026-008821</text:span>/<text:span text:style-name="nadrukvet">2026062601236</text:span>, heeft ontvangen voor de Bouwactiviteit (technisch). <text:span text:style-name="nadrukcur">(Grondslag: Omgevingswet, artikel 5.1)</text:span></text:p>
            <text:p text:style-name="common-al">De aanvraag betreft het realiseren van een tweede ingang met constructieve wijzigingen in de bestaande verbindingsgang van een ziekenhuis op de locatie Maasstadweg 21 3079DZ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9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21</meta:user-defined>
    <meta:user-defined meta:name="DCTERMS.abstract">Het realiseren van een tweede ingang met constructieve wijzigingen in de bestaande verbindingsgang van een zieke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asstadweg 21 3079DZ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44</meta:user-defined>
    <meta:user-defined meta:name="OVERHEIDop.GmbID/DC.identifier">gmb-2026-398944</meta:user-defined>
    <meta:user-defined meta:name="OVERHEIDop.versieInformatie"/>
  </office:meta>
</office:document-meta>
</file>