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materialen uit het hoofdgebouw en het totaalslopen van het hoofdgebouw aan Schellerwade 17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Schellerwade 17: het verwijderen van asbesthoudende materialen uit het hoofdgebouw en het totaalslopen van het hoofd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materialen uit het hoofdgebouw en het totaalslopen van het hoofdgebouw aan Schellerwade 17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43</meta:user-defined>
    <meta:user-defined meta:name="OVERHEIDop.GmbID/DC.identifier">gmb-2026-398943</meta:user-defined>
    <meta:user-defined meta:name="OVERHEIDop.versieInformatie"/>
  </office:meta>
</office:document-meta>
</file>