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het realiseren van een dakopbouw i.c.m. de eerder aangevraagde dakkapel aan de Perzikbloesem 33, 7006 MR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Perzikbloesem 33, 7006 MR Doetinchem</text:p>
            <text:p text:style-name="common-al">Omschrijving:			realiseren van een dakopbouw i.c.m. de eerder aangevraagde dakkapel</text:p>
            <text:p text:style-name="common-al">Dossiernummer:		gD2603004761</text:p>
            <text:p text:style-name="common-al">Datum verzending:	19-08-2026</text:p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het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894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3004761</meta:user-defined>
    <meta:user-defined meta:name="DCTERMS.abstract">Omgevingsvergunning verleend voor het realiseren van een dakopbouw i.c.m. de eerder aangevraagde dakkapel aan de Perzikbloesem 33, 7006 MR Doetinchem</meta:user-defined>
    <dc:language>nl</dc:language>
    <meta:user-defined meta:name="OVERHEIDop.locatietype/OVERHEIDop.gebiedsmarkering">Punt</meta:user-defined>
    <meta:user-defined meta:name="DC.title">Omgevingsvergunning verleend: het realiseren van een dakopbouw i.c.m. de eerder aangevraagde dakkapel aan de Perzikbloesem 33, 7006 MR Doetinche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42</meta:user-defined>
    <meta:user-defined meta:name="OVERHEIDop.GmbID/DC.identifier">gmb-2026-398942</meta:user-defined>
    <meta:user-defined meta:name="OVERHEIDop.versieInformatie"/>
  </office:meta>
</office:document-meta>
</file>