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aanleggen van paden, groen en een waterpoel voor paarden aan Sprengenweg 22, 8161ND Epe (14396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aanleggen van paden, groen en een waterpoel voor paarden aan Sprengenweg 22, 8161ND Epe. </text:p>
            <text:p text:style-name="common-al">Datum aanvraag: 13-08-2026</text:p>
            <text:p text:style-name="common-al">Zaaknummer: 1439626</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9894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4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4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0736</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aanleggen van paden, groen en een waterpoel voor paarden aan Sprengenweg 22, 8161ND Epe (1439626)</meta:user-defined>
    <meta:user-defined meta:name="DCTERMS.W3CDTF/DCTERMS.available">2026-08-24</meta:user-defined>
    <meta:user-defined meta:name="DCTERMS.W3CDTF/OVERHEIDop.jaargang">2026</meta:user-defined>
    <meta:user-defined meta:name="OVERHEIDop.publicationIssue">398940</meta:user-defined>
    <meta:user-defined meta:name="OVERHEIDop.GmbID/DC.identifier">gmb-2026-398940</meta:user-defined>
    <meta:user-defined meta:name="OVERHEIDop.versieInformatie"/>
  </office:meta>
</office:document-meta>
</file>