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laring van geen bezwaar voor Oldtimer rondrit op 3 oktober 2026 aan Door Benthuizen- Hazerswoude- Rijndijk- Koudekerk aan den Rijn- HD-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verklaring van geen bezwaar ontvangen. De verklaring van geen bezwaar is aangevraagd voor de doorkomst van Oldtimer rondrit op zaterdag 3 oktober 2026 door de gemeente Alphen aan den Rijn, geregistreerd onder nr. 04843963374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klaring van geen bezwaar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89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4843963374</meta:user-defined>
    <dc:language>nl</dc:language>
    <meta:user-defined meta:name="OVERHEIDop.locatietype/OVERHEIDop.gebiedsmarkering">Vlak</meta:user-defined>
    <meta:user-defined meta:name="DC.title">Verklaring van geen bezwaar voor Oldtimer rondrit op 3 oktober 2026 aan Door Benthuizen- Hazerswoude- Rijndijk- Koudekerk aan den Rijn- HD-Boskoo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35</meta:user-defined>
    <meta:user-defined meta:name="OVERHEIDop.GmbID/DC.identifier">gmb-2026-398935</meta:user-defined>
    <meta:user-defined meta:name="OVERHEIDop.versieInformatie"/>
  </office:meta>
</office:document-meta>
</file>