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vrije golfplaten dakbedekking van een bijgebouw aan Vijzelpad 112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Vijzelpad 112: verwijderen van asbestvrije golfplaten dakbedekking van een bij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vrije golfplaten dakbedekking van een bijgebouw aan Vijzelpad 112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30</meta:user-defined>
    <meta:user-defined meta:name="OVERHEIDop.GmbID/DC.identifier">gmb-2026-398930</meta:user-defined>
    <meta:user-defined meta:name="OVERHEIDop.versieInformatie"/>
  </office:meta>
</office:document-meta>
</file>