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t deels wijzigen van de gevelafwerking aan de Ds. van Dijkweg 49, 7001 CT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Ds. van Dijkweg 49, 7001 CT Doetinchem</text:p>
            <text:p text:style-name="common-al">Omschrijving:			deels wijzigen van de gevelafwerking</text:p>
            <text:p text:style-name="common-al">Dossiernummer:		gD2601004134</text:p>
            <text:p text:style-name="common-al">Datum verzending:	19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89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1004134</meta:user-defined>
    <meta:user-defined meta:name="DCTERMS.abstract">Omgevingsvergunning verleend voor het deels wijzigen van de gevelafwerking aan de Ds. van Dijkweg 49, 7001 CT Doetinchem</meta:user-defined>
    <dc:language>nl</dc:language>
    <meta:user-defined meta:name="OVERHEIDop.locatietype/OVERHEIDop.gebiedsmarkering">Punt</meta:user-defined>
    <meta:user-defined meta:name="DC.title">Omgevingsvergunning verleend: het deels wijzigen van de gevelafwerking aan de Ds. van Dijkweg 49, 7001 CT Doetinche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17</meta:user-defined>
    <meta:user-defined meta:name="OVERHEIDop.GmbID/DC.identifier">gmb-2026-398917</meta:user-defined>
    <meta:user-defined meta:name="OVERHEIDop.versieInformatie"/>
  </office:meta>
</office:document-meta>
</file>