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gereedweg Goes - Ontvangst Melding Omgevingswet - Graven in de bod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heeft de gemeente een melding ontvangen voor activiteiten waarvoor geen vergunningplicht geldt op locatie Ongereedweg Goes. De melding is geregistreerd onder zaaknummer Z2026-00006500. De melding betreft:</text:p>
            <text:list text:style-name="id1-3-2-1-1-2">
              <text:list-item text:style-override="id1-3-2-1-1-2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info@rud-zeeland.nl of telefoonnummer 085 087 833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39891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oe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6500</meta:user-defined>
    <meta:user-defined meta:name="DCTERMS.abstract">Ongereedweg Goes - Ontvangst Melding Omgevingswet Bal branche overstijgende activiteit voor GIW Ongereedweg Goes (TUP)</meta:user-defined>
    <dc:language>nl</dc:language>
    <meta:user-defined meta:name="OVERHEIDop.locatietype/OVERHEIDop.gebiedsmarkering">Vlak</meta:user-defined>
    <meta:user-defined meta:name="DC.title">Ongereedweg Goes - Ontvangst Melding Omgevingswet - Graven in de bod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916</meta:user-defined>
    <meta:user-defined meta:name="OVERHEIDop.GmbID/DC.identifier">gmb-2026-398916</meta:user-defined>
    <meta:user-defined meta:name="OVERHEIDop.versieInformatie"/>
  </office:meta>
</office:document-meta>
</file>