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kappen 6 bomen t.b.v. herinrichten golfbaan, Zalnéweg 75 8026PZ Zwolle [Zaaknummer 0193ESUITE170316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9-08-2026</text:p>
            <text:p text:style-name="common-al">
            <text:span text:style-name="nadrukvet">Locatie:</text:span> Zalnéweg 75 8026PZ Zwolle</text:p>
            <text:p text:style-name="common-al">
            <text:span text:style-name="nadrukvet">Zaakomschrijving:</text:span> het kappen van 6 bomen ten behoeve van het herinrichten van de golfbaan</text:p>
            <text:p text:style-name="common-al">
            <text:span text:style-name="nadrukvet">Zaaknummer:</text:span> 0193ESUITE1703162026</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 U kunt de aanvraag inzien door op de documenten te klikken onder de tekst ‘Externe bijlagen’ in de linker kolom (op een computer) of u ziet de documenten via ‘Details’ onder de tekst ‘Externe bijlagen’ (op een mobiele telefoon).</text:p>
            <text:p text:style-name="common-al">
            <text:span text:style-name="nadrukcur">Voor de goede orde attenderen wij u erop dat op de stukken (zoals (bouw)tekeningen, constructies en berekeningen) auteursrecht rust. Dat houdt in dat niemand deze zonder toestemming van de auteursrechthebbende voor eigen gebruik mag aanwenden en mag kopiëren, verspreiden of bewerken.</text:span>
          </text:p>
            <text:p text:style-name="common-al">- U kunt de aanvraag ook in het Stadskantoor inzien na een telefonische afspraak met een medewerker van het team VTH Omgevingsrecht, bereikbaar op telefoonnummer 14038 of via www.zwolle.nl/contact. Wilt u hierbij het zaaknummer vermelden?</text:p>
            <text:p text:style-name="common-al"/>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0316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891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1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1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193ESUITE1703162026</meta:user-defined>
    <meta:user-defined meta:name="DCTERMS.abstract">het kappen van 6 bomen ten behoeve van het herinrichten van de golfbaan</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kappen 6 bomen t.b.v. herinrichten golfbaan, Zalnéweg 75 8026PZ Zwolle [Zaaknummer 0193ESUITE1703162026]</meta:user-defined>
    <meta:user-defined meta:name="DCTERMS.W3CDTF/DCTERMS.available">2026-08-24</meta:user-defined>
    <meta:user-defined meta:name="DCTERMS.W3CDTF/OVERHEIDop.jaargang">2026</meta:user-defined>
    <meta:user-defined meta:name="OVERHEIDop.externeBijlage">2026081900355_samenvatting_Geanonimiseerd|exb-2026-29870</meta:user-defined>
    <meta:user-defined meta:name="OVERHEIDop.externeBijlage">Vergunningsaanvraag t.b.v. kapwerkzaamheden_P09939|exb-2026-29871</meta:user-defined>
    <meta:user-defined meta:name="OVERHEIDop.externeBijlage">P09939_Inrichtingsplan_Golfclub Zwolle_20260429_ve|exb-2026-29872</meta:user-defined>
    <meta:user-defined meta:name="OVERHEIDop.externeBijlage">P09939_Ecologisch werkprotocol_Golfclub Zwolle_202|exb-2026-29873</meta:user-defined>
    <meta:user-defined meta:name="OVERHEIDop.externeBijlage">P09939_beheerplan_Golfclub Zwolle_20260429_Versie |exb-2026-29874</meta:user-defined>
    <meta:user-defined meta:name="OVERHEIDop.externeBijlage">20260424_P09939_IP01_VO_Plankaart_Geanonimiseerd|exb-2026-29875</meta:user-defined>
    <meta:user-defined meta:name="OVERHEIDop.publicationIssue">398911</meta:user-defined>
    <meta:user-defined meta:name="OVERHEIDop.GmbID/DC.identifier">gmb-2026-398911</meta:user-defined>
    <meta:user-defined meta:name="OVERHEIDop.versieInformatie"/>
  </office:meta>
</office:document-meta>
</file>