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natuurvriendelijke oevers in de uiterwaarden ter hoogte van de Hoenwaardseweg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Oever van de IJssel, ter hoogte van de Hoenwaardseweg: het aanleggen van natuurvriendelijke oevers in de uiterwaarden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dc:language>nl</dc:language>
    <meta:user-defined meta:name="OVERHEIDop.locatietype/OVERHEIDop.gebiedsmarkering">Weg</meta:user-defined>
    <meta:user-defined meta:name="DC.title">Aanvraag vergunning voor het aanleggen van natuurvriendelijke oevers in de uiterwaarden ter hoogte van de Hoenwaardseweg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10</meta:user-defined>
    <meta:user-defined meta:name="OVERHEIDop.GmbID/DC.identifier">gmb-2026-398910</meta:user-defined>
    <meta:user-defined meta:name="OVERHEIDop.versieInformatie"/>
  </office:meta>
</office:document-meta>
</file>