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aaknummer Z/26/272134, een wijziging op een reeds verleende omgevingsvergunning Z/25/237568 (uitbreiding pand) Dollegoorweg 15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26/272134</text:p>
            <text:p text:style-name="common-al">
            <text:span text:style-name="nadrukvet">Uiterlijke besluitdatum:</text:span> 01-10-2026</text:p>
            <text:p text:style-name="common-al">
            <text:span text:style-name="nadrukvet">Locatie:</text:span> Dollegoorweg 15 7602EC Almelo</text:p>
            <text:p text:style-name="common-al">
            <text:span text:style-name="nadrukvet">Projectomschrijving:</text:span> een wijziging op een reeds verleende omgevingsvergunning Z/25/237568 (uitbreiding pand) Dollegoorweg 15 te Almelo</text:p>
            <text:p text:style-name="last-al">De behandeltermijn van de Omgevingsvergunning enkelvoudig (regulier) is verlengd met ten hoogste zes weken. De uiterste nieuw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88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2134</meta:user-defined>
    <meta:user-defined meta:name="DCTERMS.abstract">een wijziging op een reeds verleende omgevingsvergunning Z/25/237568 (uitbreiding pand) Dollegoorweg 15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zaaknummer Z/26/272134, een wijziging op een reeds verleende omgevingsvergunning Z/25/237568 (uitbreiding pand) Dollegoorweg 15 te Almelo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94</meta:user-defined>
    <meta:user-defined meta:name="OVERHEIDop.GmbID/DC.identifier">gmb-2026-398894</meta:user-defined>
    <meta:user-defined meta:name="OVERHEIDop.versieInformatie"/>
  </office:meta>
</office:document-meta>
</file>