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onderhouden en verduurzaming van het  pand (RM), Heresingel 11, 9711 ER Groningen, Heresingel 9, 9711 ER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onderhouden en verduurzaming van het pand (RM) aan Heresingel 9-11 te Groningen, dossiernummer GRN-00039684 </text:p>
            <text:p text:style-name="common-al">De volgende activiteiten zijn aangevraagd: </text:p>
            <text:p text:style-name="common-al">- Rijksmonumentenactiviteit met betrekking tot een gebouwd of aangelegd monument</text:p>
            <text:p text:style-name="common-al">- Bouwactiviteit (omgevingsplan)</text:p>
            <text:p text:style-name="common-al">- Bouwactiviteit (technisch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9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889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9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9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684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aanvraag omgevingsvergunning reguliere procedure, het onderhouden en verduurzaming van het  pand (RM), Heresingel 11, 9711 ER Groningen, Heresingel 9, 9711 ER Groningen</meta:user-defined>
    <meta:user-defined meta:name="OVERHEIDop.datumEindeReactietermijn">2026-10-01</meta:user-defined>
    <meta:user-defined meta:name="OVERHEIDop.terinzageleggingBG">https://groningen.lokalebekendmakingen.nl/case/1:9822:312267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92</meta:user-defined>
    <meta:user-defined meta:name="OVERHEIDop.GmbID/DC.identifier">gmb-2026-398892</meta:user-defined>
    <meta:user-defined meta:name="OVERHEIDop.versieInformatie"/>
  </office:meta>
</office:document-meta>
</file>