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Hugo de Vriesweg 4 B, 3481 JA Harmel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3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Hugo de Vriesweg 4 B, 3481 JA Harmel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plaatsen van een warmtepomp lucht-water in buitenopstelling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0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9889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9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435</meta:user-defined>
    <meta:user-defined meta:name="DCTERMS.abstract">het plaatsen van een warmtepompinstallatie in buitenopstelling</meta:user-defined>
    <dc:language>nl</dc:language>
    <meta:user-defined meta:name="OVERHEIDop.locatietype/OVERHEIDop.gebiedsmarkering">Punt</meta:user-defined>
    <meta:user-defined meta:name="DC.title">Besluit (Hugo de Vriesweg 4 B, 3481 JA Harmelen)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90</meta:user-defined>
    <meta:user-defined meta:name="OVERHEIDop.GmbID/DC.identifier">gmb-2026-398890</meta:user-defined>
    <meta:user-defined meta:name="OVERHEIDop.versieInformatie"/>
  </office:meta>
</office:document-meta>
</file>