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Exa 55, 6902KH Zevenaar het optoppen van het bestaande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om de beslistermijn voor de aanvraag met zaaknummer Z2026-00001882 voor een omgevingsvergunning aan de Exa 55, 6902KH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88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82</meta:user-defined>
    <dc:language>nl</dc:language>
    <meta:user-defined meta:name="OVERHEIDop.locatietype/OVERHEIDop.gebiedsmarkering">Vlak</meta:user-defined>
    <meta:user-defined meta:name="DC.title">Kennisgeving verlenging beslistermijn omgevingsvergunning: Exa 55, 6902KH Zevenaar het optoppen van het bestaande bedrijfsp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87</meta:user-defined>
    <meta:user-defined meta:name="OVERHEIDop.GmbID/DC.identifier">gmb-2026-398887</meta:user-defined>
    <meta:user-defined meta:name="OVERHEIDop.versieInformatie"/>
  </office:meta>
</office:document-meta>
</file>