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Bloktoberfest op 10 oktober 2026 op de locatie Parkeerplaats Dekkerstraat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De gemeente heeft op 20-08-2026 een besluit genomen op de aanvraag met zaaknummer 19311958418 voor een evenementen vergunning voor Bloktoberfest op 10 oktober 2026 op de locatie Parkeerplaats Dekkerstraat in Ouderkerk aan den IJssel.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88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58418</meta:user-defined>
    <dc:language>nl</dc:language>
    <meta:user-defined meta:name="OVERHEIDop.locatietype/OVERHEIDop.gebiedsmarkering">Vlak</meta:user-defined>
    <meta:user-defined meta:name="DC.title">Kennisgeving besluit op aanvraag voor een evenementen vergunning voor Bloktoberfest op 10 oktober 2026 op de locatie Parkeerplaats Dekkerstraat in Ouderkerk aan den IJssel</meta:user-defined>
    <meta:user-defined meta:name="DCTERMS.W3CDTF/DCTERMS.available">2026-08-24</meta:user-defined>
    <meta:user-defined meta:name="DCTERMS.W3CDTF/OVERHEIDop.jaargang">2026</meta:user-defined>
    <meta:user-defined meta:name="OVERHEIDop.publicationIssue">398881</meta:user-defined>
    <meta:user-defined meta:name="OVERHEIDop.GmbID/DC.identifier">gmb-2026-398881</meta:user-defined>
    <meta:user-defined meta:name="OVERHEIDop.versieInformatie"/>
  </office:meta>
</office:document-meta>
</file>