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proces voor eerder aanvragen van elektriciteitsaansluitingen en prioritei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Súdwest-Fryslân start een procedure waarmee woningbouwprojecten en onderwijshuisvesting opgegeven kunnen worden voor de regeling ‘eerder aanvragen transportcapaciteit’ en het verkrijgen van prioriteit bij het verkrijgen van transportcapaciteit.</text:p>
            <text:p text:style-name="al"/>
            <text:p text:style-name="al">
            <text:span text:style-name="nadrukvet">Netcongestie</text:span>
          </text:p>
            <text:p text:style-name="al">Sinds 1 juli 2026 is er geen garantie meer dat woningbouw- en onderwijshuisvestingprojecten een elektriciteitsaansluiting (transportcapaciteit) krijgen en komen deze op een wachtlijst te staan. De regeling Eerder Aanvragen transportcapaciteit biedt gemeenten de mogelijkheid om vanaf 1 oktober 2026 tot 23 oktober 2026 voor woningbouw- en onderwijshuisvestingsprojecten tot tien jaar vooruit transportcapaciteit aan te vragen bij netbeheerder Liander. Hierdoor kunnen deze al eerder op de wachtlijst geplaatst worden. Daarnaast kan voor bepaalde projecten een verzoek om prioriteit worden ingediend op basis van het prioriteringskader van de Autoriteit Consument &amp; Markt (ACM). Een prioriteitsstatus kan leiden tot een hogere positie op de wachtlijst voor transportcapaciteit. </text:p>
            <text:p text:style-name="al"/>
            <text:p text:style-name="al">
            <text:span text:style-name="nadrukvet">Eerder aanvragen en prioriteit</text:span>
          </text:p>
            <text:p text:style-name="al">Op 1 oktober 2026 begint de gemeente met het aanmelden van projecten bij netbeheerder Liander. Dit gebeurt eenmalig en groepsgewijs via een volgordelijst. Om deze aanvragen namens initiatiefnemers te kunnen indienen, roept de gemeente ontwikkelaars en andere initiatiefnemers op om hun projecten aan te melden. Vanaf 25 augustus 2026 kunt u via de website van gemeente Súdwest-Fryslân een aanvraag indienen voor deelname aan de regeling Eerder Aanvragen.</text:p>
            <text:p text:style-name="al"/>
            <text:p text:style-name="al">De uiterste datum voor het aanleveren van een volledig projectdossier is 7 september 2026.</text:p>
            <text:p text:style-name="al"/>
            <text:p text:style-name="al">
            <text:span text:style-name="nadrukvet">Meer informatie</text:span>
          </text:p>
            <text:p text:style-name="al">Informatie over de wijze van indienen, de voorwaarden en een nadere toelichting zijn vanaf 25 augustus beschikbaar op onze website: <text:a xlink:href="http://www.sudwestfryslan.nl/stroomaanvragen" xlink:type="simple">www.sudwestfryslan.nl/stroomaanvragen</text:a>. Op deze gemeentelijke website kunt u ook meer informatie vinden over de procedure, de regeling Eerder aanvragen en het prioriteringskader van de AC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88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údwest-Fryslân</meta:user-defined>
    <meta:user-defined meta:name="OVERHEID.Informatietype/DC.type">officiële publicatie</meta:user-defined>
    <meta:user-defined meta:name="OVERHEIDop.Rubriek/DC.type">overige overheidsinformatie</meta:user-defined>
    <meta:user-defined meta:name="OVERHEID.Gemeente/OVERHEID.authority">Súdwest-Fryslân</meta:user-defined>
    <meta:user-defined meta:name="OVERHEID.Gemeente/DCTERMS.publisher">Súdwe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proces voor eerder aanvragen van elektriciteitsaansluitingen en prioriteit</meta:user-defined>
    <meta:user-defined meta:name="DCTERMS.W3CDTF/DCTERMS.available">2026-08-24</meta:user-defined>
    <meta:user-defined meta:name="DCTERMS.W3CDTF/OVERHEIDop.jaargang">2026</meta:user-defined>
    <meta:user-defined meta:name="OVERHEIDop.publicationIssue">398873</meta:user-defined>
    <meta:user-defined meta:name="OVERHEIDop.GmbID/DC.identifier">gmb-2026-398873</meta:user-defined>
    <meta:user-defined meta:name="OVERHEIDop.versieInformatie"/>
  </office:meta>
</office:document-meta>
</file>