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verwijderen van de draagmuur, een nieuwe vloer met vloerverwarming Mr P S Gerbrandystraat 14, 3214 XM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verwijderen van de draagmuur, een nieuwe vloer met vloerverwarm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technisch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Mr P S Gerbrandystraat 14  </text:p>
            <text:p text:style-name="common-al">3214 XM Zuidland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30290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0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88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30290</meta:user-defined>
    <meta:user-defined meta:name="DCTERMS.abstract">Het verwijderen van de draagmuur, een nieuwe vloer met vloerverwarming</meta:user-defined>
    <dc:language>nl</dc:language>
    <meta:user-defined meta:name="OVERHEIDop.locatietype/OVERHEIDop.gebiedsmarkering">Punt</meta:user-defined>
    <meta:user-defined meta:name="DC.title">Gemeente Nissewaard - Aanvraag omgevingsvergunning het verwijderen van de draagmuur, een nieuwe vloer met vloerverwarming Mr P S Gerbrandystraat 14, 3214 XM Zuid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64</meta:user-defined>
    <meta:user-defined meta:name="OVERHEIDop.GmbID/DC.identifier">gmb-2026-398864</meta:user-defined>
    <meta:user-defined meta:name="OVERHEIDop.versieInformatie"/>
  </office:meta>
</office:document-meta>
</file>