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Schermafbeelding2026-08-19131947if11c182e-e630-44c3-9161-5c8564826b5f.jp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3">
      <text:list-level-style-bullet text:bullet-char="-" text:level="1">
        <style:list-level-properties text:min-label-width="10mm"/>
      </text:list-level-style-bullet>
    </text:list-style>
    <text:list-style style:name="id1-3-2-2-1-3-1">
      <text:list-level-style-bullet text:bullet-char="-" text:level="1">
        <style:list-level-properties text:min-label-width="10mm"/>
      </text:list-level-style-bullet>
    </text:list-style>
  </office:automatic-styles>
  <office:body>
    <office:text>
      <text:p text:style-name="new_page_staatscourant"/>
      <text:p text:style-name="single-kop-titel">Aanwijzingsbesluit verbod speelgoed- en nepwapens</text:p>
      <text:section text:name="regeling_id1-3-2" text:style-name="regeling">
        <text:section text:name="aanhef_id1-3-2-1" text:style-name="aanhef">
          <text:section text:name="preambule_id1-3-2-1-1" text:style-name="preambule">
            <text:p text:style-name="al">De burgemeester van de gemeente Hendrik-Ido-Ambacht,</text:p>
            <text:p text:style-name="al"/>
            <text:p text:style-name="al">Gelet op artikel 2:50b van de Algemene Plaatselijke Verordening 2026 van de gemeente Hendrik-Ido-Ambacht en artikel 170 van de Gemeentewet;</text:p>
          </text:section>
        </text:section>
        <text:section text:name="regeling-tekst_id1-3-2-2" text:style-name="regeling-tekst">
          <text:section text:name="artikel_id1-3-2-2-1" text:style-name="artikel">
            <text:p text:style-name="artikel_kop_titel"><text:span text:style-name="artikel_kop_nr"/> </text:p>
            <text:p text:style-name="al">Besluit het aanwijzingsbesluit behorend bij de APV, benoemd in:</text:p>
            <text:list text:style-name="id1-3-2-2-1-3">
              <text:list-item text:style-override="id1-3-2-2-1-3-1">
                <text:number>-</text:number>
                <text:p text:style-name="al">Artikel 2:50b van de Algemene Plaatselijke Verordening 2026 (Verbod speelgoed- en nepwapen)</text:p>
              </text:list-item>
            </text:list>
            <text:p text:style-name="al">Zoals opgenomen in de bijlage “Aanwijzingsbesluiten Algemene Plaatselijke Verordening van de gemeente Hendrik-Ido-Ambacht” vast te stellen.</text:p>
            <text:p text:style-name="al"/>
            <text:p text:style-name="al">Het Aanwijzingsbesluit verbod speelgoed- en nepwapens, daterend van 23 april 2020, wordt hierbij ingetrokken.</text:p>
            <text:p text:style-name="al"/>
            <text:p text:style-name="al">Dit besluit treedt de dag na bekendmaking in werking.</text:p>
          </text:section>
        </text:section>
        <text:section text:name="regeling-sluiting_id1-3-2-3" text:style-name="regeling-sluiting">
          <text:section text:name="ondertekening_id1-3-2-3-1">
            <text:p><text:span text:style-name="functie">Aldus besloten op 20 augustus 2026 te Hendrik-Ido-Ambacht.</text:span></text:p>
          </text:section>
          <text:section text:name="ondertekening_id1-3-2-3-2">
            <text:p><text:span text:style-name="functie"/></text:p>
            <text:p><text:span text:style-name="functie">P. van der Giessen.</text:span></text:p>
            <text:p><text:span text:style-name="functie">Burgemeester</text:span></text:p>
          </text:section>
        </text:section>
        <text:section text:name="nota-toelichting_id1-3-2-4" text:style-name="nota-toelichting">
          <text:p text:style-name="artikel_kop_titel"><text:span text:style-name="nr"/> </text:p>
          <text:p text:style-name="al">
          <text:span text:style-name="nadrukvet">Bezwaarclausule</text:span>
        </text:p>
          <text:p text:style-name="al">Belanghebbenden kunnen bezwaar indienen binnen zes weken na de dag van bekendmaking. Het bezwaarschrift moet worden ondertekend en bevat tenminste de naam en het adres van de indiener, de dagtekening, een omschrijving van het besluit waartegen het bezwaar zich richt en de gronden van het bezwaar.</text:p>
          <text:p text:style-name="al"/>
          <text:p text:style-name="al">Het bezwaarschrift moet worden gericht aan de burgemeester van de gemeente Hendrik-Ido-Ambacht, postbus 34, 3340 AA Hendrik-Ido-Ambacht. </text:p>
          <text:p text:style-name="al"/>
          <text:p text:style-name="al">
          <text:span text:style-name="nadrukvet">Voorlopige voorziening </text:span>
        </text:p>
          <text:p text:style-name="al">Indiening van een bezwaarschrift betekent niet dat de werking van het besluit wordt uitgesteld. Na indiending van een bezwaarschrift bestaat de mogelijkheid een voorlopige voorziening aan te vragen ten einde de werking van het betreffende besluit uit te stellen. Het verzoek om een voorlopige voorziening dient te worden ingediend bij de voorzieningenrechter van de Rechtbank Rotterdam, ter attentie van Administratie Team B, Postbus 50951, 3007 BM te Rotterdam. Voor het indienen van een verzoek om voorlopige voorziening in men griffiegeld verschuldigd. </text:p>
          <text:p text:style-name="al"/>
          <text:p text:style-name="al">U kunt ook digitaal beroep instellen bij genoemde rechtbank via <text:a xlink:href="http://loket.rechtspraak.nl/bestuursrecht" xlink:type="simple"><text:span text:style-name="nadrukondlijn">http://loket.rechtspraak.nl/bestuursrecht</text:span></text:a>. Daarvoor moet u wel beschikking over een DigiD. Kijk op de genoemde site voor de precieze voorwaarden.</text:p>
        </text:section>
        <text:section text:name="bijlage_id1-3-2-5" text:style-name="bijlage">
          <text:p text:style-name="bijlage_top"/>
          <text:p text:style-name="hoofdstuk_kop"><text:span text:style-name="label">Bijlage</text:span> <text:span text:style-name="nr"/> Aanwijzingsbesluiten Algemene Plaatselijke Verordeningen van de gemeente Hendrik-Ido-Ambacht</text:p>
          <text:p text:style-name="al"/>
          <text:p text:style-name="al">Artikel 2:50b Algemene Plaatselijke Verordening 2026 (Verbod speelgoed- en nepwapen)</text:p>
          <text:p text:style-name="al"/>
          <text:p text:style-name="al">Het bevoegd bestuursorgaan wijst de volgende wegen of gedeelte(n) daarvan, inrichtingen en gebieden aan, waarop, waaraan of waarin het verboden is speelgoed- en nepwapens bij zich te hebben:</text:p>
          <text:p text:style-name="al"/>
          <text:p text:style-name="al">i)</text:p>
          <text:p text:style-name="al"/>
          <text:p text:style-name="al">De evenementlocaties op de Zomerparkdag (zie Kaart 1);</text:p>
          <text:p text:style-name="al"/>
          <text:p text:style-name="al">Dit betreft het gebied omsloten door de Reeweg, Weteringsingel, van Godewijckstraat, Willem de Zwijgerstraat, Emmasingel, Paulusweg, Hoge Kade, Antoniuslaan, Avelingen, Ring en Koolwijk, met inbegrip van genoemde straten van gevel tot gevel voor zover direct grenzend aan het omsloten gebied.</text:p>
          <text:p text:style-name="al"/>
          <text:p text:style-name="al">
          <text:span text:style-name="nadrukvet">Kaart 1: Gebiedsaanwijzing evenement locatie Zomerparkdag</text:span>
        </text:p>
          <text:p text:style-name="al"/>
          <text:p text:style-name="al">
          <draw:frame><draw:text-box><text:section text:name="plaatje_id1-3-2-5-15-1" text:style-name="plaatje">
            <text:p text:style-name="illustratie_id1-3-2-5-15-1-1"><draw:frame draw:style-name="illustratie_id1-3-2-5-15-1-1" text:anchor-type="paragraph" svg:width="152.99999999999997mm" svg:height="148.73924050632908mm"><draw:image xlink:href="Pictures/Schermafbeelding2026-08-19131947if11c182e-e630-44c3-9161-5c8564826b5f.jpg" xlink:type="simple"/></draw:frame></text:p>
          </text:section></draw:text-box></draw:frame>
        </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5-15-1-1" style:parent-style-name="Standard">
      <style:paragraph-properties style:line-spacing="0mm" style:text-autospace="none" ofo:line-height="0.001cm"/>
    </style:style>
    <style:style style:family="graphic" style:name="illustratie_id1-3-2-5-15-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ndrik-Ido-Ambacht</text:p>
            </table:table-cell>
            <table:table-cell office:value-type="string" table:style-name="header.C">
              <text:p text:style-name="headerright"><text:span text:style-name="nr">Nr. 398859</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859</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859</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BvAS-Web-CB/5.52/xml/MC-DRP-OverigeBvAS-Web-CB.xml</meta:user-defined>
    <meta:user-defined meta:name="OVERHEID.Gemeente/DC.creator">Hendrik-Ido-Ambacht</meta:user-defined>
    <meta:user-defined meta:name="OVERHEID.Informatietype/DC.type">officiële publicatie</meta:user-defined>
    <meta:user-defined meta:name="OVERHEIDop.Rubriek/DC.type">ander besluit van algemene strekking</meta:user-defined>
    <meta:user-defined meta:name="OVERHEID.Gemeente/DCTERMS.publisher">Hendrik-Ido-Ambacht</meta:user-defined>
    <meta:user-defined meta:name="OVERHEID.Gemeente/OVERHEID.authority">Hendrik-Ido-Ambacht</meta:user-defined>
    <meta:user-defined meta:name="OVERHEID.TaxonomieBeleidsagendaDecentraal/OVERHEID.category">Openbare orde en veiligheid | Organisatie en beleid</meta:user-defined>
    <meta:user-defined meta:name="DC.source">artikel 170 van de Gemeentewet]|[1.0:c:BWBR0005416&amp;artikel=170&amp;g=2026-06-04</meta:user-defined>
    <meta:user-defined meta:name="DC.source">artikel 2:50b van de Algemene Plaatselijke Verordening 2026 van de gemeente Hendrik-Ido-Ambacht]|[https://lokaleregelgeving.overheid.nl/CVDR764315#hoofdstuk_2._paragraaf_8._artikel_2:50b</meta:user-defined>
    <meta:user-defined meta:name="DCTERMS.alternative">Aanwijzingsbesluit verbod speelgoed- en nepwapens</meta:user-defined>
    <dc:language>nl</dc:language>
    <meta:user-defined meta:name="OVERHEIDop.locatietype/OVERHEIDop.gebiedsmarkering">Vlak</meta:user-defined>
    <meta:user-defined meta:name="DC.title">Aanwijzingsbesluit verbod speelgoed- en nepwapens</meta:user-defined>
    <meta:user-defined meta:name="DCTERMS.W3CDTF/DCTERMS.available">2026-08-25</meta:user-defined>
    <meta:user-defined meta:name="DCTERMS.W3CDTF/OVERHEIDop.jaargang">2026</meta:user-defined>
    <meta:user-defined meta:name="OVERHEIDop.publicationIssue">398859</meta:user-defined>
    <meta:user-defined meta:name="OVERHEIDop.betreftRegeling">CVDR765755_1</meta:user-defined>
    <meta:user-defined meta:name="OVERHEIDop.GmbID/DC.identifier">gmb-2026-398859</meta:user-defined>
    <meta:user-defined meta:name="xs:date/OVERHEIDop.startdatum">2026-08-26</meta:user-defined>
    <meta:user-defined meta:name="OVERHEIDop.versieInformatie"/>
  </office:meta>
</office:document-meta>
</file>