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weghalen van straatwerk voor plaatsen elektriciteit station, bij parkeerplaats t'Achterom, De Rij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bij parkeerplaats t'Achterom, De Rijp<text:span text:style-name="nadrukvet">; </text:span>het weghalen van straatwerk voor plaatsen elektriciteit station</text:p>
            <text:p text:style-name="common-al">
            
          </text:p>
            <text:p text:style-name="common-al">Verzenddatum:  24-04-2026  20-08-2026 </text:p>
            <text:p text:style-name="common-al">Zaaknummer: 0000135662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885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5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5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56620</meta:user-defined>
    <dc:language>nl</dc:language>
    <meta:user-defined meta:name="OVERHEIDop.locatietype/OVERHEIDop.gebiedsmarkering">Vlak</meta:user-defined>
    <meta:user-defined meta:name="DC.title">Omgevingsvergunning regulier Verleend: het weghalen van straatwerk voor plaatsen elektriciteit station, bij parkeerplaats t'Achterom, De Rijp</meta:user-defined>
    <meta:user-defined meta:name="DCTERMS.W3CDTF/DCTERMS.available">2026-08-24</meta:user-defined>
    <meta:user-defined meta:name="DCTERMS.W3CDTF/OVERHEIDop.jaargang">2026</meta:user-defined>
    <meta:user-defined meta:name="OVERHEIDop.publicationIssue">398852</meta:user-defined>
    <meta:user-defined meta:name="OVERHEIDop.GmbID/DC.identifier">gmb-2026-398852</meta:user-defined>
    <meta:user-defined meta:name="OVERHEIDop.versieInformatie"/>
  </office:meta>
</office:document-meta>
</file>