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trekken voor het plaatsen van een overkapping achter de woning aan Pastinaak 105, 2394 KB Hazerswoude-Rij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op verzoek de aanvraag omgevingsvergunning ingetrokken voor het plaatsen van een overkapping achter de woning aan Pastinaak 105, 2394 KB Hazerswoude-Rijndijk, geregistreerd onder nr. 04843913227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rder heeft de gemeente u via een publicatie laten weten dat er misschien iets verandert in uw omgeving. Hierbij brengen wij u op de hoogte dat het betreffende verzoek door de aanvrager is ingetrokken en dus is komen te vervallen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885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4843913227</meta:user-defined>
    <meta:user-defined meta:name="DCTERMS.abstract">Aanvraag intrekken voor het plaatsen van een overkapping achter de woning aan Pastinaak 105, 2394 KB Hazerswoude-Rijndijk</meta:user-defined>
    <dc:language>nl</dc:language>
    <meta:user-defined meta:name="OVERHEIDop.locatietype/OVERHEIDop.gebiedsmarkering">Punt</meta:user-defined>
    <meta:user-defined meta:name="DC.title">Aanvraag intrekken voor het plaatsen van een overkapping achter de woning aan Pastinaak 105, 2394 KB Hazerswoude-Rijndij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51</meta:user-defined>
    <meta:user-defined meta:name="OVERHEIDop.GmbID/DC.identifier">gmb-2026-398851</meta:user-defined>
    <meta:user-defined meta:name="OVERHEIDop.versieInformatie"/>
  </office:meta>
</office:document-meta>
</file>