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een tijdelijke bouwroute (maximaal 24 maanden) t.b.v. de aanlegfase van het woningbouwplan voor de bouw van 19 woningen aan De Panden te Zwarteme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ZWARTEMEER</text:span>
          </text:p>
            <text:p text:style-name="common-al">6 augustus 2026, <text:span text:style-name="nadrukvet">De Panden,</text:span> het aanleggen van een tijdelijke bouwroute (maximaal 24 maanden) t.b.v. de aanlegfase van het woningbouwplan voor de bouw van 19 woningen (Veld 4) (2026-1658)</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58</meta:user-defined>
    <dc:language>nl</dc:language>
    <meta:user-defined meta:name="OVERHEIDop.locatietype/OVERHEIDop.gebiedsmarkering">Weg</meta:user-defined>
    <meta:user-defined meta:name="DC.title">Toestemming voor het aanleggen van een tijdelijke bouwroute (maximaal 24 maanden) t.b.v. de aanlegfase van het woningbouwplan voor de bouw van 19 woningen aan De Panden te Zwartemeer</meta:user-defined>
    <meta:user-defined meta:name="DCTERMS.W3CDTF/DCTERMS.available">2026-08-25</meta:user-defined>
    <meta:user-defined meta:name="DCTERMS.W3CDTF/OVERHEIDop.jaargang">2026</meta:user-defined>
    <meta:user-defined meta:name="OVERHEIDop.publicationIssue">398847</meta:user-defined>
    <meta:user-defined meta:name="OVERHEIDop.GmbID/DC.identifier">gmb-2026-398847</meta:user-defined>
    <meta:user-defined meta:name="OVERHEIDop.versieInformatie"/>
  </office:meta>
</office:document-meta>
</file>