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ellingweg 11, 2583 D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19561, Het uitvoeren van wegwerkzaamheden van 24-08-2026 t/m 22-02-2027, ter hoogte van locatie Hellingweg 11 op de locatie Hellingweg 11, 2583 DZ 's-Gravenhage </text:p>
            <text:p text:style-name="common-al">
            
          </text:p>
            <text:p text:style-name="common-al">Ons kenmerk: VTH2026-62180</text:p>
            <text:p text:style-name="common-al">
            
          </text:p>
            <text:p text:style-name="common-al">Categorie: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Hellingweg 11, 2583 DZ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Geachte [geanonimiseerd],</text:p>
            <text:p text:style-name="common-al">
            
          </text:p>
            <text:p text:style-name="common-al">Op 1 juli 2026 hebben wij uw aanvraag met projectnummer PD319561 ontvangen. U vraagt toestemming voor het aanleggen van twee laagspanningskabels, door middel van een open ontgraving, op de locatie Hellingweg ter hoogte van huisnummer 11 in Den Haag. De aanvraag is ingediend voor de periode van 24 augustus 2026 tot en met 22 februari 2027. </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twee laagspanningskabels aan te leggen. En om verkeersmaatregelen te nemen (volgens bijgevoegde tekeningen, in bijlage 3).</text:p>
            <text:p text:style-name="common-al">
            
          </text:p>
            <text:p text:style-name="common-al">•	Werkzaamheden: Het aanleggen van twee laagspanningskabels, door middel van een open ontgraving</text:p>
            <text:p text:style-name="common-al">•	Locatie: Hellingweg ter hoogte van huisnummer 11 in Den Haag.  </text:p>
            <text:p text:style-name="common-al">•	Geldig van: 24 augustus 2026 tot en met 22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
            
          </text:p>
            <text:p text:style-name="common-al">
            
          </text:p>
            <text:p text:style-name="common-al">Met vriendelijke groet, namens burgemeester en wethouders van Den Haag,</text:p>
            <text:p text:style-name="common-al">
            
          </text:p>
            <text:p text:style-name="common-al">[geanonimiseerd]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Scheveningen</text:p>
            <text:p text:style-name="common-al">In het advies van 28 juli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vuilverzameling) bereikbaar houden/tijdelijke aanbiedplaats aanbieden, zie https://www.denhaag.nl/nl/afval/huisvuilkalender.htm</text:p>
            <text:p text:style-name="common-al">•	Straatpotten ten behoeve van brandkranen, water en gasafsluiters moeten op de oorspronkelijke locatie worden teruggeplaatst.</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8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180</meta:user-defined>
    <meta:user-defined meta:name="DCTERMS.abstract">PD319561, Het uitvoeren van wegwerkzaamheden van 24-08-2026 t/m 22-02-2027, ter hoogte van locatie Hellingweg 11</meta:user-defined>
    <dc:language>nl</dc:language>
    <meta:user-defined meta:name="OVERHEIDop.locatietype/OVERHEIDop.gebiedsmarkering">Punt</meta:user-defined>
    <meta:user-defined meta:name="DC.title">APV Vergunning - Besluiten, Hellingweg 11, 2583 DZ 's-Gravenhage</meta:user-defined>
    <meta:user-defined meta:name="OVERHEIDop.datumEindeReactietermijn">2026-10-01</meta:user-defined>
    <meta:user-defined meta:name="OVERHEIDop.terinzageleggingBG">https://www.digitale-inzage.nl/Den%20Haag/dossier/2SP6A9hzAUOk6e8CIkq7og</meta:user-defined>
    <meta:user-defined meta:name="DCTERMS.W3CDTF/DCTERMS.available">2026-08-24</meta:user-defined>
    <meta:user-defined meta:name="DCTERMS.W3CDTF/OVERHEIDop.jaargang">2026</meta:user-defined>
    <meta:user-defined meta:name="OVERHEIDop.publicationIssue">398846</meta:user-defined>
    <meta:user-defined meta:name="OVERHEIDop.GmbID/DC.identifier">gmb-2026-398846</meta:user-defined>
    <meta:user-defined meta:name="OVERHEIDop.versieInformatie"/>
  </office:meta>
</office:document-meta>
</file>