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HAN Intro Festival 27 augustus 2026 - Goffert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Evenementenvergunning (Goffert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43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438/9e8a3adb-0698-48e9-a304-a86d1917522d.pdf" xlink:type="simple">https://besluitenapv.nijmegen.nl/ZD2600082438/9e8a3adb-0698-48e9-a304-a86d1917522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8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HAN Intro Festival 27 augustus 2026 - Goffertpark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44</meta:user-defined>
    <meta:user-defined meta:name="OVERHEIDop.GmbID/DC.identifier">gmb-2026-398844</meta:user-defined>
    <meta:user-defined meta:name="OVERHEIDop.versieInformatie"/>
  </office:meta>
</office:document-meta>
</file>