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Prins Mauritsstraat 5-7 te Baambrugge, Prins Mauritsstraat 5, 1396JZ Baambrugge</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Prins Mauritsstraat 5-7 te Baambrugge op locatie Prins Mauritsstraat 5, 1396JZ Baambrugge.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1738.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9 augustus 2026. De gemeente neemt daarover waarschijnlijk uiterlijk 14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88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738</meta:user-defined>
    <meta:user-defined meta:name="DCTERMS.abstract">Betreft: Aanvraag op locatie Prins Mauritsstraat 5, 1396JZ Baambrugge</meta:user-defined>
    <dc:language>nl</dc:language>
    <meta:user-defined meta:name="OVERHEIDop.locatietype/OVERHEIDop.gebiedsmarkering">Vlak</meta:user-defined>
    <meta:user-defined meta:name="DC.title">Kennisgeving ontvangst aanvraag omgevingsvergunning voor Prins Mauritsstraat 5-7 te Baambrugge, Prins Mauritsstraat 5, 1396JZ Baambrugge</meta:user-defined>
    <meta:user-defined meta:name="DCTERMS.W3CDTF/DCTERMS.available">2026-08-24</meta:user-defined>
    <meta:user-defined meta:name="DCTERMS.W3CDTF/OVERHEIDop.jaargang">2026</meta:user-defined>
    <meta:user-defined meta:name="OVERHEIDop.publicationIssue">398842</meta:user-defined>
    <meta:user-defined meta:name="OVERHEIDop.GmbID/DC.identifier">gmb-2026-398842</meta:user-defined>
    <meta:user-defined meta:name="OVERHEIDop.versieInformatie"/>
  </office:meta>
</office:document-meta>
</file>