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tijdelijke woonunit aan De Ruttestraat 6 5534AP Neter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ontvangen. De vergunning is aangevraagd voor het plaatsen van een tijdelijke woonunit aan De Ruttestraat 6 5534AP Netersel. Het kenmerk van de gemeente voor deze zaak is ZBLA2026-001403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88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403</meta:user-defined>
    <meta:user-defined meta:name="DCTERMS.abstract">plaatsen van een tijdelijke woonunit</meta:user-defined>
    <dc:language>nl</dc:language>
    <meta:user-defined meta:name="OVERHEIDop.locatietype/OVERHEIDop.gebiedsmarkering">Vlak</meta:user-defined>
    <meta:user-defined meta:name="DC.title">Aanvraag vergunning voor het plaatsen van een tijdelijke woonunit aan De Ruttestraat 6 5534AP Neterse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35</meta:user-defined>
    <meta:user-defined meta:name="OVERHEIDop.GmbID/DC.identifier">gmb-2026-398835</meta:user-defined>
    <meta:user-defined meta:name="OVERHEIDop.versieInformatie"/>
  </office:meta>
</office:document-meta>
</file>