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taxatie evenement aan de Kerkstraat 89, 6996AG Dremp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8 augustus 2026 een evenementenmelding ontvangen. De melding gaat over het organiseren van een taxatie evenement op 15 oktober 2026 aan de Kerkstraat 89, 6996AG Drempt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918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883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918</meta:user-defined>
    <meta:user-defined meta:name="DCTERMS.abstract">Betreft: evenementenmelding op locatie Kerkstraat 89, 6996AG Drempt</meta:user-defined>
    <dc:language>nl</dc:language>
    <meta:user-defined meta:name="OVERHEIDop.locatietype/OVERHEIDop.gebiedsmarkering">Punt</meta:user-defined>
    <meta:user-defined meta:name="DC.title">Melding voor het organiseren van een taxatie evenement aan de Kerkstraat 89, 6996AG Dremp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33</meta:user-defined>
    <meta:user-defined meta:name="OVERHEIDop.GmbID/DC.identifier">gmb-2026-398833</meta:user-defined>
    <meta:user-defined meta:name="OVERHEIDop.versieInformatie"/>
  </office:meta>
</office:document-meta>
</file>