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stigen van indoor padelbanen aan Industriestraat 7 te Klazienave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KLAZIENAVEEN</text:span>
          </text:p>
            <text:p text:style-name="common-al">12 augustus 2026, <text:span text:style-name="nadrukvet">Industriestraat 7,</text:span> het vestigen van indoor padelbanen (2026-1558)</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text:p>
            <text:p text:style-name="last-al">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883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3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3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558</meta:user-defined>
    <dc:language>nl</dc:language>
    <meta:user-defined meta:name="OVERHEIDop.locatietype/OVERHEIDop.gebiedsmarkering">Adres</meta:user-defined>
    <meta:user-defined meta:name="DC.title">Toestemming voor het vestigen van indoor padelbanen aan Industriestraat 7 te Klazienaveen</meta:user-defined>
    <meta:user-defined meta:name="DCTERMS.W3CDTF/DCTERMS.available">2026-08-25</meta:user-defined>
    <meta:user-defined meta:name="DCTERMS.W3CDTF/OVERHEIDop.jaargang">2026</meta:user-defined>
    <meta:user-defined meta:name="OVERHEIDop.publicationIssue">398831</meta:user-defined>
    <meta:user-defined meta:name="OVERHEIDop.GmbID/DC.identifier">gmb-2026-398831</meta:user-defined>
    <meta:user-defined meta:name="OVERHEIDop.versieInformatie"/>
  </office:meta>
</office:document-meta>
</file>