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 334 1017A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soleren van het dak en het aanbrengen vloerisolatie ter plaatsen van de aanbouw aan de achterzijde op de tweede verdieping</text:p>
            <text:p text:style-name="common-al">Zaakadres: Amstel 334 1017AS Amsterdam</text:p>
            <text:p text:style-name="common-al">Datum ontvangst: 22-07-2026</text:p>
            <text:p text:style-name="common-al">Zaaknummer: Z2026-032760</text:p>
            <text:p text:style-name="common-al">DSO-nummer: 20260722018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82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760</meta:user-defined>
    <meta:user-defined meta:name="DCTERMS.abstract">isoleren van het dak en het aanbrengen vloerisolatie ter plaatsen van de aanbouw aan de achterzijde op de twee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mstel 334 1017AS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27</meta:user-defined>
    <meta:user-defined meta:name="OVERHEIDop.GmbID/DC.identifier">gmb-2026-398827</meta:user-defined>
    <meta:user-defined meta:name="OVERHEIDop.versieInformatie"/>
  </office:meta>
</office:document-meta>
</file>