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Ter inzage legging BKP Leppehiem</text:p>
      <text:section text:name="regeling_id1-3-2" text:style-name="regeling">
        <text:section text:name="aanhef_id1-3-2-1" text:style-name="aanhef">
          <text:section text:name="preambule_id1-3-2-1-1" text:style-name="preambule">
            <text:p text:style-name="al">Zorgcentrum Leppehiem in Akkrum heeft plannen gemaakt om verouderde delen gefaseerd te vernieuwen. De vernieuwing start met het toevoegen van 36 zorgeenheden in drie lagen tussen twee bestaande bouwdelen in projectfase 1. In de volgende fase worden verouderde zorgeenheden gesloopt en vindt op dezelfde plek nieuwbouw plaats.</text:p>
            <text:p text:style-name="al"/>
            <text:p text:style-name="al">De gewenste beeldkwaliteit van de nieuwbouw is vastgelegd in een concept-beeldkwaliteitsplan. Op basis van deze beeldkwaliteit is tegelijkertijd gewerkt aan de uitwerking van de plannen voor de nieuwbouw.</text:p>
            <text:p text:style-name="al"/>
            <text:p text:style-name="al">Via <text:a xlink:href="https://eur03.safelinks.protection.outlook.com/?url=http%3A%2F%2Fwww.heerenveen.nl%2Fterinzage&amp;data=05%7C02%7Cr.sieben%40heerenveen.nl%7C43dd0a01793f463dacfd08de79e8f66e%7C89a7bc1260454764a9ccd993bdf34dd7%7C0%7C0%7C639082238648583442%7CUnknown%7CTWFpbGZsb3d8eyJFbXB0eU1hcGkiOnRydWUsIlYiOiIwLjAuMDAwMCIsIlAiOiJXaW4zMiIsIkFOIjoiTWFpbCIsIldUIjoyfQ%3D%3D%7C0%7C%7C%7C&amp;sdata=gQMk7sWm%2FAWHCVlH6%2B2lldqYXnuM1xkdYWJ8iVwlPPU%3D&amp;reserved=0" xlink:type="simple">www.heerenveen.nl/terinzage</text:a> kunt u de diverse documenten bekijken.</text:p>
            <text:p text:style-name="al"/>
            <text:p text:style-name="al">Van 25 augustus 2026 tot en met 6 oktober 2026 kunt u op de plannen reageren. Dit kan op de volgende manieren:</text:p>
            <text:p text:style-name="al"/>
            <text:p text:style-name="al">
            <text:span text:style-name="nadrukcur">Schriftelijk</text:span>
          </text:p>
            <text:p text:style-name="al">U kunt uw reactie richten aan de gemeenteraad van de gemeente Heerenveen, Postbus 15.000, 8440 GA HEERENVEEN. Een schriftelijke reactie dient de volgende informatie te bevatten: </text:p>
            <text:p text:style-name="al"/>
            <text:list text:style-name="id1-3-2-1-1-12">
              <text:list-item text:style-override="id1-3-2-1-1-12-1">
                <text:number>1.</text:number>
                <text:p text:style-name="al">Titel van het plan; </text:p>
              </text:list-item>
              <text:list-item text:style-override="id1-3-2-1-1-12-2">
                <text:number>2.</text:number>
                <text:p text:style-name="al">Reden(en) van de reactie; </text:p>
              </text:list-item>
              <text:list-item text:style-override="id1-3-2-1-1-12-3">
                <text:number>3.</text:number>
                <text:p text:style-name="al">Naam en adresgegevens van de indiener(s); </text:p>
              </text:list-item>
              <text:list-item text:style-override="id1-3-2-1-1-12-4">
                <text:number>4.</text:number>
                <text:p text:style-name="al">Handtekening en adres van de indiener(s); </text:p>
              </text:list-item>
              <text:list-item text:style-override="id1-3-2-1-1-12-5">
                <text:number>5.</text:number>
                <text:p text:style-name="al">Datum. </text:p>
                <text:p text:style-name="al"/>
              </text:list-item>
            </text:list>
            <text:p text:style-name="al">
            <text:span text:style-name="nadrukcur">Digitaal</text:span>
          </text:p>
            <text:p text:style-name="al">Zienswijzen kunnen digitaal worden ingediend via <text:a xlink:href="http://www.heerenveen.nl/" xlink:type="simple">www.heerenveen.nl</text:a>, hiervoor is een DigiD benodigd. </text:p>
            <text:p text:style-name="al"/>
            <text:p text:style-name="al">
            <text:span text:style-name="nadrukcur">Mondeling</text:span>
          </text:p>
            <text:p text:style-name="al">Om een mondelinge reactie in te dienen kan tijdens kantooruren contact worden opgenomen met Aline ter Horst via telefoonnummer: 14 0513.</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88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DC.title">Ter inzage legging BKP Leppehiem</meta:user-defined>
    <meta:user-defined meta:name="DCTERMS.W3CDTF/DCTERMS.available">2026-08-24</meta:user-defined>
    <meta:user-defined meta:name="OVERHEIDop.externeBijlage">BKP Leppehiem Akkrum|exb-2026-29864</meta:user-defined>
    <meta:user-defined meta:name="DCTERMS.W3CDTF/OVERHEIDop.jaargang">2026</meta:user-defined>
    <meta:user-defined meta:name="OVERHEIDop.publicationIssue">398825</meta:user-defined>
    <meta:user-defined meta:name="OVERHEIDop.GmbID/DC.identifier">gmb-2026-398825</meta:user-defined>
    <meta:user-defined meta:name="OVERHEIDop.versieInformatie"/>
  </office:meta>
</office:document-meta>
</file>